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831cm"/>
    </style:style>
    <style:style style:name="co2" style:family="table-column">
      <style:table-column-properties fo:break-before="auto" style:column-width="1.667cm"/>
    </style:style>
    <style:style style:name="co3" style:family="table-column">
      <style:table-column-properties fo:break-before="auto" style:column-width="4.8cm"/>
    </style:style>
    <style:style style:name="co4" style:family="table-column">
      <style:table-column-properties fo:break-before="auto" style:column-width="5.8cm"/>
    </style:style>
    <style:style style:name="co5" style:family="table-column">
      <style:table-column-properties fo:break-before="auto" style:column-width="1.931cm"/>
    </style:style>
    <style:style style:name="co6" style:family="table-column">
      <style:table-column-properties fo:break-before="auto" style:column-width="5.26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 style:data-style-name="N4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weight="bold" style:font-weight-asian="bold" style:font-weight-complex="bold"/>
    </style:style>
    <style:style style:name="ce5" style:family="table-cell" style:parent-style-name="Default" style:data-style-name="N4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</style:style>
    <style:style style:name="ce6" style:family="table-cell" style:parent-style-name="Default" style:data-style-name="N100">
      <style:table-cell-properties style:text-align-source="fix" style:repeat-content="false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100">
      <style:table-cell-properties style:text-align-source="fix" style:repeat-content="false" style:vertical-align="automatic"/>
      <style:paragraph-properties fo:text-align="start" fo:margin-left="0cm"/>
    </style:style>
  </office:automatic-styles>
  <office:body>
    <office:spreadsheet>
      <table:calculation-settings table:case-sensitive="false" table:automatic-find-labels="false" table:use-regular-expressions="false"/>
      <table:table table:name="Foglio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1018" table:default-cell-style-name="Default"/>
        <table:table-row table:style-name="ro1">
          <table:table-cell table:style-name="ce1" office:value-type="string" table:number-columns-spanned="6" table:number-rows-spanned="1">
            <text:p>Comune di Legnano</text:p>
          </table:table-cell>
          <table:covered-table-cell table:number-columns-repeated="5"/>
          <table:table-cell table:number-columns-repeated="1018"/>
        </table:table-row>
        <table:table-row table:style-name="ro2">
          <table:table-cell table:style-name="ce1" office:value-type="string" table:number-columns-spanned="6" table:number-rows-spanned="1">
            <text:p>Trasparenza nell'utilizzo delle risorse pubbliche (art. 4-bis del d.lgs. 33/2013)</text:p>
          </table:table-cell>
          <table:covered-table-cell table:number-columns-repeated="5"/>
          <table:table-cell table:number-columns-repeated="1018"/>
        </table:table-row>
        <table:table-row table:style-name="ro1">
          <table:table-cell table:style-name="ce1" office:value-type="string" table:number-columns-spanned="6" table:number-rows-spanned="1">
            <text:p>Dati sui pagamenti 2° trimestre 2026</text:p>
          </table:table-cell>
          <table:covered-table-cell table:number-columns-repeated="5"/>
          <table:table-cell table:number-columns-repeated="1018"/>
        </table:table-row>
        <table:table-row table:style-name="ro1">
          <table:table-cell table:style-name="ce2" office:value-type="string">
            <text:p>Anno Pagamento</text:p>
          </table:table-cell>
          <table:table-cell table:style-name="ce2" office:value-type="string">
            <text:p>Trimestre</text:p>
          </table:table-cell>
          <table:table-cell table:style-name="ce2" office:value-type="string">
            <text:p>Categoria spesa</text:p>
          </table:table-cell>
          <table:table-cell table:style-name="ce2" office:value-type="string">
            <text:p>Tipologia spesa</text:p>
          </table:table-cell>
          <table:table-cell table:style-name="ce4" office:value-type="string">
            <text:p>Importo</text:p>
          </table:table-cell>
          <table:table-cell table:style-name="ce6" office:value-type="string">
            <text:p>Beneficiari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72.13">
            <text:p>2.772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09.52">
            <text:p>5.609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59">
            <text:p>6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.18">
            <text:p>13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5.02">
            <text:p>615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30.04">
            <text:p>1.230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.48">
            <text:p>82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4.96">
            <text:p>164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629">
            <text:p>30.62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629">
            <text:p>30.62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501.2">
            <text:p>30.501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28">
            <text:p>42,2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8.4">
            <text:p>948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56.3">
            <text:p>2.156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56.3">
            <text:p>2.156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1">
            <text:p>14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50">
            <text:p>9.4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13.74">
            <text:p>2.313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500">
            <text:p>10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16.33">
            <text:p>5.516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699.99">
            <text:p>13.699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16.33">
            <text:p>5.516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89.19">
            <text:p>2.189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.67">
            <text:p>27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82">
            <text:p>0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98">
            <text:p>4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78">
            <text:p>0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36">
            <text:p>0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99">
            <text:p>2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92">
            <text:p>0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9">
            <text:p>0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01">
            <text:p>1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44">
            <text:p>4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7">
            <text:p>0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92">
            <text:p>3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6">
            <text:p>1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73">
            <text:p>0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3">
            <text:p>0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44">
            <text:p>4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34">
            <text:p>0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9">
            <text:p>0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8">
            <text:p>1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23">
            <text:p>4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2">
            <text:p>0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4">
            <text:p>0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69">
            <text:p>1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34">
            <text:p>21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39">
            <text:p>6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63">
            <text:p>2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5">
            <text:p>0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53">
            <text:p>21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2">
            <text:p>0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55">
            <text:p>3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">
            <text:p>0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.58">
            <text:p>10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82">
            <text:p>0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6">
            <text:p>0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9">
            <text:p>0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5">
            <text:p>0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51">
            <text:p>4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4">
            <text:p>0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25">
            <text:p>6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7">
            <text:p>0,5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8">
            <text:p>0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88">
            <text:p>0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33">
            <text:p>0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6">
            <text:p>1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2">
            <text:p>0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9">
            <text:p>0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9">
            <text:p>0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">
            <text:p>0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49">
            <text:p>2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88">
            <text:p>6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.55">
            <text:p>30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11">
            <text:p>5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24">
            <text:p>3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73">
            <text:p>0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35">
            <text:p>4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87">
            <text:p>1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.23">
            <text:p>24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07">
            <text:p>1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62">
            <text:p>6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99">
            <text:p>1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93">
            <text:p>4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47">
            <text:p>11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4">
            <text:p>1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52">
            <text:p>12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88">
            <text:p>17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6">
            <text:p>23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3">
            <text:p>0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02">
            <text:p>1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7">
            <text:p>0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3">
            <text:p>0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47">
            <text:p>8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4">
            <text:p>0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4">
            <text:p>9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8">
            <text:p>0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2.85">
            <text:p>182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2">
            <text:p>0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3">
            <text:p>0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5">
            <text:p>0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.58">
            <text:p>13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4">
            <text:p>0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65">
            <text:p>2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96">
            <text:p>37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">
            <text:p>4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65">
            <text:p>1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.48">
            <text:p>13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78">
            <text:p>3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21">
            <text:p>8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51">
            <text:p>3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6">
            <text:p>0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7">
            <text:p>1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8">
            <text:p>0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03">
            <text:p>20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">
            <text:p>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.32">
            <text:p>26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9">
            <text:p>1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21">
            <text:p>9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69">
            <text:p>12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16">
            <text:p>3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17">
            <text:p>8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15">
            <text:p>3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.19">
            <text:p>10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85">
            <text:p>20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.35">
            <text:p>10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.74">
            <text:p>24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28">
            <text:p>11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82">
            <text:p>3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3">
            <text:p>0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14">
            <text:p>1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74">
            <text:p>0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9">
            <text:p>0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2">
            <text:p>0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7">
            <text:p>0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">
            <text:p>0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84">
            <text:p>0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5">
            <text:p>0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2">
            <text:p>0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2">
            <text:p>0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29">
            <text:p>1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96">
            <text:p>1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4">
            <text:p>0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3">
            <text:p>0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2">
            <text:p>1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3">
            <text:p>0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3">
            <text:p>0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.62">
            <text:p>16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83">
            <text:p>6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.99">
            <text:p>16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93">
            <text:p>11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26">
            <text:p>5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02">
            <text:p>5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5">
            <text:p>0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53">
            <text:p>2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02">
            <text:p>4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31">
            <text:p>11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79">
            <text:p>2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7">
            <text:p>0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73">
            <text:p>6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69">
            <text:p>1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2">
            <text:p>0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6">
            <text:p>0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11">
            <text:p>23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49">
            <text:p>1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09">
            <text:p>15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8">
            <text:p>0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01">
            <text:p>1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2">
            <text:p>2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69">
            <text:p>1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5">
            <text:p>0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75">
            <text:p>9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09">
            <text:p>2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45">
            <text:p>2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19">
            <text:p>3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7">
            <text:p>0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86">
            <text:p>0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">
            <text:p>0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">
            <text:p>0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72">
            <text:p>9,7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33">
            <text:p>5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75">
            <text:p>0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44">
            <text:p>1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7">
            <text:p>0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2">
            <text:p>0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84">
            <text:p>1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78">
            <text:p>1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82">
            <text:p>3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43">
            <text:p>8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8">
            <text:p>0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83">
            <text:p>0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33">
            <text:p>0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25">
            <text:p>6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34">
            <text:p>1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96">
            <text:p>0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09">
            <text:p>3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94">
            <text:p>0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77">
            <text:p>1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76">
            <text:p>4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9">
            <text:p>0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47">
            <text:p>4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.11">
            <text:p>7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74">
            <text:p>5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3">
            <text:p>0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04">
            <text:p>2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9">
            <text:p>0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8">
            <text:p>0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4">
            <text:p>0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6">
            <text:p>0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08">
            <text:p>1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4">
            <text:p>0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92">
            <text:p>0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7">
            <text:p>0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86">
            <text:p>2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8">
            <text:p>0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7">
            <text:p>0,5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9">
            <text:p>0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13">
            <text:p>8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96">
            <text:p>19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.49">
            <text:p>48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41">
            <text:p>8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81">
            <text:p>25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.16">
            <text:p>45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34">
            <text:p>29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76">
            <text:p>25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17">
            <text:p>2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81">
            <text:p>23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55">
            <text:p>12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38">
            <text:p>8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37">
            <text:p>11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65">
            <text:p>5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92">
            <text:p>11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.58">
            <text:p>7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54">
            <text:p>2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63">
            <text:p>1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01">
            <text:p>5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.11">
            <text:p>24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69">
            <text:p>5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67">
            <text:p>6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4">
            <text:p>1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34">
            <text:p>14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91">
            <text:p>0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47">
            <text:p>1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9.75">
            <text:p>309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5">
            <text:p>52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0">
            <text:p>1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65">
            <text:p>8.26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0">
            <text:p>1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542.5">
            <text:p>9.542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39.7">
            <text:p>639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6">
            <text:p>36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69.77">
            <text:p>2.169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.7">
            <text:p>10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76">
            <text:p>11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50.29">
            <text:p>1.150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76">
            <text:p>19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14.85">
            <text:p>914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8">
            <text:p>1.09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8">
            <text:p>1.09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8">
            <text:p>1.09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5.44">
            <text:p>415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57.96">
            <text:p>1.857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6.61">
            <text:p>116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8.83">
            <text:p>258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8.92">
            <text:p>248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3.95">
            <text:p>243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4.95">
            <text:p>1.724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7.15">
            <text:p>217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7.88">
            <text:p>117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9.19">
            <text:p>299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6.76">
            <text:p>196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71.8">
            <text:p>2.171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.17">
            <text:p>55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17.6">
            <text:p>1.317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3">
            <text:p>18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3">
            <text:p>18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7">
            <text:p>61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13">
            <text:p>61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1">
            <text:p>61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7.64">
            <text:p>1.027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85">
            <text:p>61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6">
            <text:p>61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9.27">
            <text:p>99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.6">
            <text:p>97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8.99">
            <text:p>98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.37">
            <text:p>127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.81">
            <text:p>124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.6">
            <text:p>97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8.96">
            <text:p>108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.87">
            <text:p>97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8.66">
            <text:p>98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.6">
            <text:p>97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63">
            <text:p>61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.77">
            <text:p>68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81">
            <text:p>67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51">
            <text:p>67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28">
            <text:p>70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92">
            <text:p>67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6.96">
            <text:p>146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6">
            <text:p>61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9.16">
            <text:p>69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.75">
            <text:p>101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.36">
            <text:p>65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.74">
            <text:p>73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5.1">
            <text:p>125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6">
            <text:p>61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7.47">
            <text:p>107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.05">
            <text:p>126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2.04">
            <text:p>182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2.03">
            <text:p>372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9.66">
            <text:p>99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.6">
            <text:p>97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.81">
            <text:p>126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.14">
            <text:p>77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.37">
            <text:p>127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3.17">
            <text:p>253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.76">
            <text:p>101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61">
            <text:p>61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.8">
            <text:p>97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.72">
            <text:p>124,7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1.32">
            <text:p>121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1.96">
            <text:p>111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6">
            <text:p>61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7">
            <text:p>61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23">
            <text:p>61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4.96">
            <text:p>204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76">
            <text:p>61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2">
            <text:p>61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.37">
            <text:p>127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3.38">
            <text:p>823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89.77">
            <text:p>1.989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7">
            <text:p>1.03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3">
            <text:p>18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3">
            <text:p>18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3">
            <text:p>18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3">
            <text:p>18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79.87">
            <text:p>4.479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3.38">
            <text:p>823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5.01">
            <text:p>1.025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49">
            <text:p>67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25">
            <text:p>67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9">
            <text:p>67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23">
            <text:p>67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1.37">
            <text:p>111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8">
            <text:p>109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1.18">
            <text:p>111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1.08">
            <text:p>111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6.33">
            <text:p>146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.37">
            <text:p>127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8">
            <text:p>109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8">
            <text:p>109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97">
            <text:p>109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8">
            <text:p>109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2.1">
            <text:p>72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62">
            <text:p>67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2.81">
            <text:p>72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6.97">
            <text:p>76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6">
            <text:p>67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8">
            <text:p>11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1.57">
            <text:p>151,5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74">
            <text:p>75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.05">
            <text:p>126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1.52">
            <text:p>131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6">
            <text:p>67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4.83">
            <text:p>74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4.79">
            <text:p>114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69">
            <text:p>71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0.45">
            <text:p>80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.37">
            <text:p>127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1.67">
            <text:p>111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5.65">
            <text:p>155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6.4">
            <text:p>76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3.29">
            <text:p>113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2.96">
            <text:p>142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6.91">
            <text:p>386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82">
            <text:p>109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6.75">
            <text:p>246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95">
            <text:p>109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64">
            <text:p>7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6">
            <text:p>67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1.74">
            <text:p>141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.66">
            <text:p>124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21">
            <text:p>67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1.32">
            <text:p>121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6">
            <text:p>67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4.96">
            <text:p>204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1">
            <text:p>6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31">
            <text:p>67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.03">
            <text:p>68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.37">
            <text:p>127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17">
            <text:p>23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.96">
            <text:p>32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5">
            <text:p>60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0.44">
            <text:p>310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49.86">
            <text:p>849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200.05">
            <text:p>35.200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2629.04">
            <text:p>62.629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3050.34">
            <text:p>283.050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04.32">
            <text:p>1.704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55.94">
            <text:p>1.255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37.45">
            <text:p>1.137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9559.62">
            <text:p>239.559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4145.04">
            <text:p>54.145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797.03">
            <text:p>25.797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8.23">
            <text:p>718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04.32">
            <text:p>1.704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5.92">
            <text:p>1.245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84.96">
            <text:p>784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09.01">
            <text:p>1.109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917.22">
            <text:p>57.917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6071.56">
            <text:p>256.071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528.09">
            <text:p>29.528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62.7">
            <text:p>4.162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.89">
            <text:p>7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8.44">
            <text:p>688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">
            <text:p>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21.2">
            <text:p>1.221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76.8">
            <text:p>2.076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33">
            <text:p>4.93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602">
            <text:p>15.60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23.19">
            <text:p>2.723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7.95">
            <text:p>497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2.32">
            <text:p>122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56.22">
            <text:p>856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2.32">
            <text:p>122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3.93">
            <text:p>253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9.27">
            <text:p>489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1.57">
            <text:p>151,5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6.76">
            <text:p>1.046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6.76">
            <text:p>1.046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6.76">
            <text:p>1.046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6.76">
            <text:p>1.046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04">
            <text:p>3.90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0">
            <text:p>1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76">
            <text:p>11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161.47">
            <text:p>45.161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.46">
            <text:p>22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8.71">
            <text:p>118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3.96">
            <text:p>123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6.65">
            <text:p>156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6.65">
            <text:p>156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3.74">
            <text:p>223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6.65">
            <text:p>156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1.77">
            <text:p>211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.49">
            <text:p>30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4.32">
            <text:p>454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4.32">
            <text:p>454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4.32">
            <text:p>454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.69">
            <text:p>94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.69">
            <text:p>94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8.42">
            <text:p>308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3.74">
            <text:p>223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9.39">
            <text:p>449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4.32">
            <text:p>454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80">
            <text:p>8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3">
            <text:p>47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1.93">
            <text:p>861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3.89">
            <text:p>283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49.22">
            <text:p>549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97.66">
            <text:p>5.797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27.35">
            <text:p>1.327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6.38">
            <text:p>396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36">
            <text:p>1.23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16">
            <text:p>81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4">
            <text:p>77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39.95">
            <text:p>1.539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45.9">
            <text:p>1.945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0">
            <text:p>1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600">
            <text:p>36.6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11.4">
            <text:p>1.511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6">
            <text:p>103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7.47">
            <text:p>757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8.74">
            <text:p>378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9.09">
            <text:p>1.199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0.73">
            <text:p>580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934.6">
            <text:p>83.934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934.6">
            <text:p>83.934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934.6">
            <text:p>83.934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90.6">
            <text:p>890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81">
            <text:p>1.28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40.22">
            <text:p>2.240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6.97">
            <text:p>1.266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28.02">
            <text:p>6.828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950">
            <text:p>19.9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24.08">
            <text:p>3.824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6.12">
            <text:p>976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16.35">
            <text:p>4.616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16.35">
            <text:p>4.616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16.35">
            <text:p>4.616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66.24">
            <text:p>966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66.24">
            <text:p>966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12.4">
            <text:p>512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642.93">
            <text:p>10.642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99.61">
            <text:p>10.299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642.93">
            <text:p>10.642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85.5">
            <text:p>3.685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43">
            <text:p>3.84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21.28">
            <text:p>1.121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30.21">
            <text:p>930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.7">
            <text:p>10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8.75">
            <text:p>448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88.2">
            <text:p>888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24.47">
            <text:p>2.824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75">
            <text:p>67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35.2">
            <text:p>5.035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84">
            <text:p>4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406.07">
            <text:p>7.406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2.51">
            <text:p>182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94.04">
            <text:p>3.294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312.68">
            <text:p>11.312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86.3">
            <text:p>3.986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654.14">
            <text:p>19.654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81.52">
            <text:p>3.581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875.63">
            <text:p>11.875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344.98">
            <text:p>13.344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83.01">
            <text:p>2.383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125.86">
            <text:p>11.125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38.55">
            <text:p>6.038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77.64">
            <text:p>2.277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984.78">
            <text:p>20.984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8.75">
            <text:p>328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65.02">
            <text:p>8.265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764.69">
            <text:p>8.764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5.87">
            <text:p>225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5.16">
            <text:p>1.195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69">
            <text:p>9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72.15">
            <text:p>1.472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5.4">
            <text:p>715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25.09">
            <text:p>2.025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36.24">
            <text:p>2.336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33">
            <text:p>71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84">
            <text:p>4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84">
            <text:p>4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14.34">
            <text:p>1.714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69.37">
            <text:p>1.169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6.65">
            <text:p>1.026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1.26">
            <text:p>91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80.43">
            <text:p>1.780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51.27">
            <text:p>1.151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60.79">
            <text:p>4.860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92.26">
            <text:p>3.092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22.04">
            <text:p>9.422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37.97">
            <text:p>3.037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95.59">
            <text:p>1.395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36.05">
            <text:p>936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49.25">
            <text:p>1.149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5.67">
            <text:p>485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889.41">
            <text:p>21.889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2">
            <text:p>18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82">
            <text:p>17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11.13">
            <text:p>911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470.37">
            <text:p>6.470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266.34">
            <text:p>42.266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2">
            <text:p>18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95">
            <text:p>1.59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99.98">
            <text:p>6.099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00">
            <text:p>6.1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49.99">
            <text:p>3.049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70.91">
            <text:p>8.670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6.3">
            <text:p>166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53.01">
            <text:p>7.353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2.94">
            <text:p>1.242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6.56">
            <text:p>676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16.57">
            <text:p>816,5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04.55">
            <text:p>7.304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27.3">
            <text:p>4.227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04.55">
            <text:p>7.304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59.88">
            <text:p>3.359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04.55">
            <text:p>7.304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64.96">
            <text:p>3.864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9.5">
            <text:p>89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28">
            <text:p>31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.23">
            <text:p>82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8.59">
            <text:p>158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60">
            <text:p>3.6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60">
            <text:p>3.6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60">
            <text:p>3.6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50">
            <text:p>1.5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6.4">
            <text:p>146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1.25">
            <text:p>521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1.25">
            <text:p>521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1.25">
            <text:p>521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6.4">
            <text:p>146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6.4">
            <text:p>146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9.99">
            <text:p>509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8">
            <text:p>28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1.99">
            <text:p>521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88.13">
            <text:p>2.188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35">
            <text:p>2.13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35">
            <text:p>2.13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99.9">
            <text:p>2.199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11.55">
            <text:p>6.011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8.6">
            <text:p>158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76.05">
            <text:p>5.976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83.91">
            <text:p>2.283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20">
            <text:p>1.2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.5">
            <text:p>58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87">
            <text:p>12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.5">
            <text:p>58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87">
            <text:p>12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.5">
            <text:p>58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87">
            <text:p>12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8.5">
            <text:p>208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.87">
            <text:p>45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7">
            <text:p>11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74">
            <text:p>25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84.37">
            <text:p>884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2.59">
            <text:p>382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52.2">
            <text:p>2.452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83.6">
            <text:p>1.683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322.4">
            <text:p>13.322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.08">
            <text:p>68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">
            <text:p>5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86">
            <text:p>71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86">
            <text:p>71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86">
            <text:p>71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3.99">
            <text:p>223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86">
            <text:p>71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3.72">
            <text:p>143,7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86">
            <text:p>71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3.7">
            <text:p>773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7.7">
            <text:p>737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80.8">
            <text:p>780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3">
            <text:p>18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5">
            <text:p>30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4.8">
            <text:p>414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7.9">
            <text:p>237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7.99">
            <text:p>157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1.23">
            <text:p>331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.14">
            <text:p>45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.82">
            <text:p>47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4.34">
            <text:p>484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.14">
            <text:p>45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3.46">
            <text:p>113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.82">
            <text:p>47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25.47">
            <text:p>7.525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58.58">
            <text:p>12.458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58.58">
            <text:p>12.458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43.98">
            <text:p>6.543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58.58">
            <text:p>12.458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89.28">
            <text:p>10.289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215">
            <text:p>19.21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58.58">
            <text:p>12.458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74.2">
            <text:p>2.274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90.69">
            <text:p>7.190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8.7">
            <text:p>408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353.02">
            <text:p>18.353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86.29">
            <text:p>2.686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063.62">
            <text:p>11.063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095.25">
            <text:p>27.095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90.49">
            <text:p>5.790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96.24">
            <text:p>2.696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74.95">
            <text:p>3.374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44.34">
            <text:p>4.044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053.6">
            <text:p>12.053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27.7">
            <text:p>4.327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12.07">
            <text:p>7.712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9.5">
            <text:p>469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12.75">
            <text:p>2.212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95.16">
            <text:p>3.795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1.34">
            <text:p>491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6.47">
            <text:p>356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3.3">
            <text:p>443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3.56">
            <text:p>123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45.38">
            <text:p>3.445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562.01">
            <text:p>49.562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512.36">
            <text:p>30.512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802.25">
            <text:p>7.802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945.03">
            <text:p>15.945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463.23">
            <text:p>21.463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00">
            <text:p>2.1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115.64">
            <text:p>17.115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500">
            <text:p>41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48.25">
            <text:p>3.848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11.56">
            <text:p>4.611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27.7">
            <text:p>4.327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12.07">
            <text:p>7.712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9.5">
            <text:p>469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12.75">
            <text:p>2.212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95.16">
            <text:p>3.795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1.34">
            <text:p>491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6.47">
            <text:p>356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3.3">
            <text:p>443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300">
            <text:p>18.3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233.29">
            <text:p>6.233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831.23">
            <text:p>46.831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00.8">
            <text:p>4.800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96.86">
            <text:p>2.096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3.19">
            <text:p>573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36.28">
            <text:p>4.736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802.25">
            <text:p>7.802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6.06">
            <text:p>1.386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86.41">
            <text:p>5.686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316.97">
            <text:p>25.316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945.03">
            <text:p>15.945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79.02">
            <text:p>4.279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09.33">
            <text:p>1.009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4.08">
            <text:p>334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4986.75">
            <text:p>54.986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27.7">
            <text:p>4.327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12.07">
            <text:p>7.712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9.5">
            <text:p>469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12.75">
            <text:p>2.212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95.16">
            <text:p>3.795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1.34">
            <text:p>491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6.47">
            <text:p>356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3.3">
            <text:p>443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87.8">
            <text:p>2.487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19.38">
            <text:p>5.519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7.46">
            <text:p>377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54.6">
            <text:p>1.554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279.22">
            <text:p>11.279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13.64">
            <text:p>813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10.85">
            <text:p>810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4.96">
            <text:p>1.014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16.28">
            <text:p>1.216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053.6">
            <text:p>12.053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053.6">
            <text:p>12.053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2.13">
            <text:p>522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1.3">
            <text:p>581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2.19">
            <text:p>132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27.7">
            <text:p>4.327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12.07">
            <text:p>7.712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9.5">
            <text:p>469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12.75">
            <text:p>2.212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95.16">
            <text:p>3.795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1.34">
            <text:p>491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6.47">
            <text:p>356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3.3">
            <text:p>443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906.87">
            <text:p>12.90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7">
            <text:p>31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3">
            <text:p>18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">
            <text:p>2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92">
            <text:p>21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48.8">
            <text:p>748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33.65">
            <text:p>3.233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83.14">
            <text:p>2.283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47.83">
            <text:p>2.647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5.2">
            <text:p>715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67">
            <text:p>4.06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9">
            <text:p>0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.17">
            <text:p>22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3">
            <text:p>0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69">
            <text:p>5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97">
            <text:p>8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45">
            <text:p>5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.47">
            <text:p>26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49">
            <text:p>6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42">
            <text:p>3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65">
            <text:p>21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.65">
            <text:p>38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5">
            <text:p>0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">
            <text:p>1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51">
            <text:p>18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71">
            <text:p>29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8">
            <text:p>0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53">
            <text:p>0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11">
            <text:p>2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75">
            <text:p>0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1">
            <text:p>1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12">
            <text:p>8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34">
            <text:p>12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01">
            <text:p>2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51">
            <text:p>1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5">
            <text:p>12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02">
            <text:p>11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5">
            <text:p>0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.94">
            <text:p>57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2">
            <text:p>0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.24">
            <text:p>13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16">
            <text:p>4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53">
            <text:p>12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59">
            <text:p>18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.35">
            <text:p>39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24">
            <text:p>1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7">
            <text:p>0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5">
            <text:p>0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">
            <text:p>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81294.05">
            <text:p>781.294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81294.05">
            <text:p>781.294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81294.05">
            <text:p>781.294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1.2">
            <text:p>361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9.6">
            <text:p>579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70">
            <text:p>4.27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0520">
            <text:p>80.5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825.48">
            <text:p>79.825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60">
            <text:p>3.6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4.24">
            <text:p>234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7.13">
            <text:p>267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49.18">
            <text:p>549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30.08">
            <text:p>630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65.7">
            <text:p>2.665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5.2">
            <text:p>1.265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692.04">
            <text:p>17.692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846.02">
            <text:p>8.846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846.02">
            <text:p>8.846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067.48">
            <text:p>10.067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96">
            <text:p>99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50">
            <text:p>3.0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9.99">
            <text:p>399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2.95">
            <text:p>1.042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40.99">
            <text:p>2.240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71.49">
            <text:p>871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846.89">
            <text:p>9.846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913.07">
            <text:p>9.913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.69">
            <text:p>53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.2">
            <text:p>79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7.91">
            <text:p>87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4">
            <text:p>47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12">
            <text:p>91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85.84">
            <text:p>1.185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04.8">
            <text:p>3.304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80">
            <text:p>1.2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2.8">
            <text:p>292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2.8">
            <text:p>292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8">
            <text:p>48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2.8">
            <text:p>292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3.76">
            <text:p>253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7.2">
            <text:p>317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8">
            <text:p>48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794.66">
            <text:p>56.794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973.45">
            <text:p>22.973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794.66">
            <text:p>56.794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794.66">
            <text:p>56.794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86">
            <text:p>1.08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52">
            <text:p>1.15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56">
            <text:p>1.05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3">
            <text:p>79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15.82">
            <text:p>4.015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73.97">
            <text:p>6.073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73.97">
            <text:p>6.073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15.82">
            <text:p>4.015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73.97">
            <text:p>6.073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15.82">
            <text:p>4.015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536.67">
            <text:p>20.536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.48">
            <text:p>138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0.62">
            <text:p>250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314.24">
            <text:p>46.314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667.27">
            <text:p>50.667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9">
            <text:p>34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646.06">
            <text:p>48.646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417.44">
            <text:p>35.417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3.03">
            <text:p>443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.49">
            <text:p>101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7.91">
            <text:p>207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99">
            <text:p>103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">
            <text:p>12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70">
            <text:p>1.37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6.01">
            <text:p>166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.01">
            <text:p>48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.01">
            <text:p>48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3">
            <text:p>30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9">
            <text:p>49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60">
            <text:p>7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9.01">
            <text:p>169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.01">
            <text:p>109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9">
            <text:p>41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2">
            <text:p>18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6">
            <text:p>40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.01">
            <text:p>26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4">
            <text:p>17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.01">
            <text:p>53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3">
            <text:p>13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52">
            <text:p>95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215.34">
            <text:p>28.215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54.8">
            <text:p>2.854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9.75">
            <text:p>169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08.06">
            <text:p>1.608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7">
            <text:p>103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1.1">
            <text:p>311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1.1">
            <text:p>311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95.49">
            <text:p>695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3.91">
            <text:p>793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18.18">
            <text:p>6.018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615.52">
            <text:p>46.615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860.47">
            <text:p>46.860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526.32">
            <text:p>46.526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37.6">
            <text:p>4.737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53.32">
            <text:p>5.953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00.01">
            <text:p>3.00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53.32">
            <text:p>5.953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044.36">
            <text:p>43.044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716.52">
            <text:p>43.716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196.23">
            <text:p>43.196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83">
            <text:p>42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01">
            <text:p>15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83">
            <text:p>42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83">
            <text:p>42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2.6">
            <text:p>212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3.72">
            <text:p>153,7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2.92">
            <text:p>612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6.63">
            <text:p>406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.48">
            <text:p>102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9.09">
            <text:p>219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4.99">
            <text:p>64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4.7">
            <text:p>164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36">
            <text:p>2.13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54">
            <text:p>1.55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00">
            <text:p>1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24.99">
            <text:p>3.124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24.99">
            <text:p>3.124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24.99">
            <text:p>3.124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">
            <text:p>1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">
            <text:p>1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566.61">
            <text:p>30.566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00">
            <text:p>1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20">
            <text:p>7.3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881.6">
            <text:p>8.881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0.56">
            <text:p>790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">
            <text:p>2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">
            <text:p>2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3">
            <text:p>11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50">
            <text:p>1.3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6">
            <text:p>16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2">
            <text:p>49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2">
            <text:p>34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6">
            <text:p>21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8">
            <text:p>19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6.29">
            <text:p>116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68.61">
            <text:p>5.868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10.74">
            <text:p>6.610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03.09">
            <text:p>3.903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79.74">
            <text:p>10.279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06.87">
            <text:p>2.90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39.83">
            <text:p>6.839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256.87">
            <text:p>6.25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61.41">
            <text:p>7.561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464.71">
            <text:p>8.464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63.58">
            <text:p>7.563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496.97">
            <text:p>15.496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041.01">
            <text:p>11.041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625.88">
            <text:p>10.62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61.09">
            <text:p>5.261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65.4">
            <text:p>1.765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19.01">
            <text:p>1.419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01.59">
            <text:p>2.901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83.79">
            <text:p>7.183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41.56">
            <text:p>641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59.14">
            <text:p>959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5042.16">
            <text:p>115.042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0.31">
            <text:p>110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34.59">
            <text:p>1.534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8.98">
            <text:p>838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46.39">
            <text:p>1.146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67.91">
            <text:p>3.067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61.94">
            <text:p>2.261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35.37">
            <text:p>2.635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74.88">
            <text:p>1.074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24.02">
            <text:p>2.624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00.32">
            <text:p>2.400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98.61">
            <text:p>4.798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71.31">
            <text:p>3.071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2.79">
            <text:p>572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94.75">
            <text:p>1.594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36.91">
            <text:p>1.336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10.36">
            <text:p>1.210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19.27">
            <text:p>4.619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7.06">
            <text:p>367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18.84">
            <text:p>2.118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1.93">
            <text:p>221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.48">
            <text:p>104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3570.86">
            <text:p>503.570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98">
            <text:p>14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94">
            <text:p>3.29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400">
            <text:p>5.4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20">
            <text:p>7.3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25">
            <text:p>4.72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26.66">
            <text:p>1.626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26.66">
            <text:p>1.626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26.66">
            <text:p>1.626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221.21">
            <text:p>14.221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788.49">
            <text:p>13.788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17.3">
            <text:p>1.417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049.93">
            <text:p>13.049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4.18">
            <text:p>84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88">
            <text:p>12.68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453.75">
            <text:p>20.453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038.19">
            <text:p>37.038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87.5">
            <text:p>8.387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72.08">
            <text:p>6.172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80">
            <text:p>4.8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80">
            <text:p>4.8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80">
            <text:p>4.8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6">
            <text:p>36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25.5">
            <text:p>2.425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53">
            <text:p>1.95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82">
            <text:p>1.48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04">
            <text:p>1.40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4">
            <text:p>1.19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10.32">
            <text:p>9.410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15.88">
            <text:p>4.81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35.6">
            <text:p>2.535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718.2">
            <text:p>24.718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75.06">
            <text:p>2.775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67.49">
            <text:p>2.067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54.92">
            <text:p>3.854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00.15">
            <text:p>1.400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05.73">
            <text:p>2.605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47.2">
            <text:p>2.147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11.47">
            <text:p>4.011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55.8">
            <text:p>955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40.41">
            <text:p>2.040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87.23">
            <text:p>887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60.32">
            <text:p>3.360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62.16">
            <text:p>2.462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894.4">
            <text:p>25.894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92">
            <text:p>0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.02">
            <text:p>32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89">
            <text:p>3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93">
            <text:p>25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9">
            <text:p>29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7.5">
            <text:p>187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41.6">
            <text:p>1.141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6.58">
            <text:p>96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86">
            <text:p>36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8">
            <text:p>0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1.75">
            <text:p>51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31.3">
            <text:p>2.331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14.35">
            <text:p>1.114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5.04">
            <text:p>425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87">
            <text:p>3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87">
            <text:p>3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59">
            <text:p>36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.05">
            <text:p>43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87">
            <text:p>3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62.03">
            <text:p>4.762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3.59">
            <text:p>93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3.61">
            <text:p>183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16">
            <text:p>37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5.27">
            <text:p>105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44.96">
            <text:p>1.444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69.15">
            <text:p>769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87">
            <text:p>3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48.52">
            <text:p>1.948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04.84">
            <text:p>3.104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5.76">
            <text:p>1.385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39">
            <text:p>1.23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32.92">
            <text:p>932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80.61">
            <text:p>1.680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60.63">
            <text:p>2.460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80.51">
            <text:p>2.180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19.12">
            <text:p>2.019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83.37">
            <text:p>2.483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69.45">
            <text:p>1.769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27.01">
            <text:p>627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4.83">
            <text:p>84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44.51">
            <text:p>644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6.25">
            <text:p>826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4.63">
            <text:p>284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.68">
            <text:p>58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0">
            <text:p>9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92.02">
            <text:p>992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4.23">
            <text:p>824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7.37">
            <text:p>327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8.86">
            <text:p>408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8.24">
            <text:p>838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24.2">
            <text:p>924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">
            <text:p>3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41">
            <text:p>12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22">
            <text:p>37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.06">
            <text:p>27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0.45">
            <text:p>180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12">
            <text:p>149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.06">
            <text:p>56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01">
            <text:p>1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51">
            <text:p>23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75.41">
            <text:p>875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.81">
            <text:p>46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5.01">
            <text:p>165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54">
            <text:p>9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26">
            <text:p>8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.9">
            <text:p>47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81">
            <text:p>75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98">
            <text:p>14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.72">
            <text:p>30,7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.97">
            <text:p>101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97">
            <text:p>5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7">
            <text:p>19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0.8">
            <text:p>290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.3">
            <text:p>59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.14">
            <text:p>46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99">
            <text:p>3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13">
            <text:p>21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.17">
            <text:p>83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53">
            <text:p>11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47">
            <text:p>4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3">
            <text:p>21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1.35">
            <text:p>91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.22">
            <text:p>43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.21">
            <text:p>33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.84">
            <text:p>86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3.85">
            <text:p>63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4.18">
            <text:p>134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65">
            <text:p>28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">
            <text:p>5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73">
            <text:p>20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2.53">
            <text:p>72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36">
            <text:p>21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4">
            <text:p>23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89">
            <text:p>70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84">
            <text:p>15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6">
            <text:p>0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09">
            <text:p>12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.54">
            <text:p>47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56">
            <text:p>20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.03">
            <text:p>34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17">
            <text:p>19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7">
            <text:p>23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36">
            <text:p>19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6.81">
            <text:p>76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.04">
            <text:p>30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.29">
            <text:p>48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.05">
            <text:p>56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.25">
            <text:p>82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.67">
            <text:p>68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72">
            <text:p>149,7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.46">
            <text:p>13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88">
            <text:p>1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.33">
            <text:p>22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6.52">
            <text:p>76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7.4">
            <text:p>347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54">
            <text:p>9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14.82">
            <text:p>2.714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84">
            <text:p>20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38">
            <text:p>31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3.69">
            <text:p>523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89">
            <text:p>9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34">
            <text:p>3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.13">
            <text:p>10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55">
            <text:p>12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.81">
            <text:p>79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56">
            <text:p>70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0.95">
            <text:p>490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44.03">
            <text:p>1.144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26">
            <text:p>9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7">
            <text:p>23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.01">
            <text:p>24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73">
            <text:p>20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9.12">
            <text:p>1.279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0.8">
            <text:p>230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99">
            <text:p>3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8.14">
            <text:p>158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.16">
            <text:p>104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3.63">
            <text:p>243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96">
            <text:p>31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.78">
            <text:p>35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.02">
            <text:p>86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79">
            <text:p>19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.8">
            <text:p>47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4.63">
            <text:p>334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6.35">
            <text:p>76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27">
            <text:p>119,2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83">
            <text:p>19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7.9">
            <text:p>187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2.67">
            <text:p>482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6.01">
            <text:p>686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56.36">
            <text:p>1.256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86.92">
            <text:p>1.286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65.58">
            <text:p>2.465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21.07">
            <text:p>1.521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44.03">
            <text:p>1.844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95.29">
            <text:p>1.295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43.35">
            <text:p>643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68.31">
            <text:p>2.368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2.09">
            <text:p>1.382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21.31">
            <text:p>621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58.46">
            <text:p>1.758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62.94">
            <text:p>1.962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095.48">
            <text:p>13.095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33">
            <text:p>1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95.86">
            <text:p>4.595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04">
            <text:p>36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.33">
            <text:p>38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64">
            <text:p>4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3.35">
            <text:p>773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.5">
            <text:p>49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8.67">
            <text:p>358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34">
            <text:p>37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34">
            <text:p>37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70.1">
            <text:p>2.970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34">
            <text:p>37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98.22">
            <text:p>998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34">
            <text:p>37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.44">
            <text:p>33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9.43">
            <text:p>129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59">
            <text:p>36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11">
            <text:p>37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0.38">
            <text:p>100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2.38">
            <text:p>92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0.78">
            <text:p>200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78.97">
            <text:p>878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60">
            <text:p>2.4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9.93">
            <text:p>799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32.79">
            <text:p>632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5.88">
            <text:p>61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56.94">
            <text:p>1.456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49.24">
            <text:p>1.749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7.74">
            <text:p>1.017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2.24">
            <text:p>942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67.49">
            <text:p>1.267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75.49">
            <text:p>1.375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9.34">
            <text:p>429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4.83">
            <text:p>84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2.6">
            <text:p>72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.71">
            <text:p>47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2.37">
            <text:p>502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3.66">
            <text:p>533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2.08">
            <text:p>232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2.85">
            <text:p>142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4.67">
            <text:p>264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6.52">
            <text:p>446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26.99">
            <text:p>526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6.69">
            <text:p>286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6.62">
            <text:p>596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82">
            <text:p>31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.86">
            <text:p>22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.02">
            <text:p>44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33">
            <text:p>12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1.24">
            <text:p>181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3.55">
            <text:p>193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.07">
            <text:p>32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">
            <text:p>0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07">
            <text:p>15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47">
            <text:p>28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07">
            <text:p>12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0.01">
            <text:p>9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14">
            <text:p>19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93">
            <text:p>31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47.14">
            <text:p>847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17">
            <text:p>20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7">
            <text:p>2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.66">
            <text:p>13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.13">
            <text:p>83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7.75">
            <text:p>277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.05">
            <text:p>41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61">
            <text:p>8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17">
            <text:p>61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35">
            <text:p>15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13">
            <text:p>21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1.65">
            <text:p>121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79">
            <text:p>61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.42">
            <text:p>48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.83">
            <text:p>104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09">
            <text:p>5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2.7">
            <text:p>62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67">
            <text:p>20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1.45">
            <text:p>161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08">
            <text:p>17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35">
            <text:p>14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56">
            <text:p>25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.26">
            <text:p>66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35">
            <text:p>42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">
            <text:p>3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6">
            <text:p>15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18">
            <text:p>20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23">
            <text:p>25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.5">
            <text:p>66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.43">
            <text:p>7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.23">
            <text:p>55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12">
            <text:p>21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.71">
            <text:p>40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4">
            <text:p>21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1.42">
            <text:p>51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54">
            <text:p>9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16">
            <text:p>75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7">
            <text:p>2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7.66">
            <text:p>457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.33">
            <text:p>40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15">
            <text:p>42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.67">
            <text:p>65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11">
            <text:p>4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54">
            <text:p>11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18">
            <text:p>21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9.52">
            <text:p>69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47">
            <text:p>4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8.67">
            <text:p>298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41">
            <text:p>19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7.73">
            <text:p>57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9">
            <text:p>28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62.82">
            <text:p>1.062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31">
            <text:p>12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2.7">
            <text:p>252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.3">
            <text:p>41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81">
            <text:p>19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09">
            <text:p>12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81.95">
            <text:p>1.581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37">
            <text:p>2,3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87">
            <text:p>70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8.99">
            <text:p>458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9.64">
            <text:p>209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1.42">
            <text:p>51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01">
            <text:p>15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.76">
            <text:p>7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52">
            <text:p>25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54">
            <text:p>28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35">
            <text:p>12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42">
            <text:p>17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7.39">
            <text:p>127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54">
            <text:p>9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1.17">
            <text:p>81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13">
            <text:p>17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.25">
            <text:p>86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.9">
            <text:p>75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3.73">
            <text:p>93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3.28">
            <text:p>93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78">
            <text:p>70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4.13">
            <text:p>144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1.34">
            <text:p>401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92">
            <text:p>19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0">
            <text:p>61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1.3">
            <text:p>471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09.41">
            <text:p>909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15.95">
            <text:p>1.515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9.94">
            <text:p>509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70.53">
            <text:p>1.570,5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606.71">
            <text:p>11.606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56">
            <text:p>31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89">
            <text:p>0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14.1">
            <text:p>2.314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.97">
            <text:p>27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.64">
            <text:p>33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18">
            <text:p>4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.28">
            <text:p>32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76">
            <text:p>1.37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16.01">
            <text:p>3.016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04.5">
            <text:p>2.204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86">
            <text:p>21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15">
            <text:p>17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5.66">
            <text:p>85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31">
            <text:p>36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5.56">
            <text:p>675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08">
            <text:p>37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1.15">
            <text:p>351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3.05">
            <text:p>123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08">
            <text:p>37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2.92">
            <text:p>92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.76">
            <text:p>32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08">
            <text:p>37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8.44">
            <text:p>98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08">
            <text:p>37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8.24">
            <text:p>168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08">
            <text:p>37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73.47">
            <text:p>2.973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.59">
            <text:p>36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9.93">
            <text:p>1.019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2.83">
            <text:p>702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61.24">
            <text:p>2.861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6.78">
            <text:p>586,7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36.13">
            <text:p>636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0.87">
            <text:p>750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58.06">
            <text:p>1.058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02.93">
            <text:p>1.202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62.1">
            <text:p>1.862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77.56">
            <text:p>877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98.94">
            <text:p>1.698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92.14">
            <text:p>1.392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7.76">
            <text:p>537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87.84">
            <text:p>1.287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7.16">
            <text:p>557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5.21">
            <text:p>425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2.43">
            <text:p>82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83">
            <text:p>61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1.44">
            <text:p>401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.24">
            <text:p>77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4.67">
            <text:p>274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2.43">
            <text:p>592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06.65">
            <text:p>1.706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1.01">
            <text:p>531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7.49">
            <text:p>397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2.31">
            <text:p>372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7.98">
            <text:p>417,9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53.28">
            <text:p>1.653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0.43">
            <text:p>240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96">
            <text:p>28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18">
            <text:p>1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8.77">
            <text:p>188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73">
            <text:p>28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5.61">
            <text:p>205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79">
            <text:p>23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33">
            <text:p>12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.43">
            <text:p>45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52">
            <text:p>25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.34">
            <text:p>15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.14">
            <text:p>27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96">
            <text:p>28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">
            <text:p>3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64">
            <text:p>19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.16">
            <text:p>53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0.1">
            <text:p>280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.34">
            <text:p>59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29">
            <text:p>12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33.63">
            <text:p>1.333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32">
            <text:p>42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.75">
            <text:p>7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54">
            <text:p>9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31">
            <text:p>14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8.33">
            <text:p>98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.94">
            <text:p>65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63">
            <text:p>8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31">
            <text:p>14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.22">
            <text:p>27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.45">
            <text:p>53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.21">
            <text:p>77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.19">
            <text:p>23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2.73">
            <text:p>302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32">
            <text:p>18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16">
            <text:p>29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1">
            <text:p>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46">
            <text:p>20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.47">
            <text:p>4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.09">
            <text:p>41,0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33">
            <text:p>8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1.85">
            <text:p>261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07">
            <text:p>61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24.89">
            <text:p>1.824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74">
            <text:p>18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.95">
            <text:p>49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.04">
            <text:p>65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4.6">
            <text:p>434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1.2">
            <text:p>71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4.12">
            <text:p>94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85">
            <text:p>42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7">
            <text:p>20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3.1">
            <text:p>213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.31">
            <text:p>22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49">
            <text:p>42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40.18">
            <text:p>1.040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67">
            <text:p>20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8.64">
            <text:p>68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8.88">
            <text:p>158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.71">
            <text:p>55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3.61">
            <text:p>113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3.84">
            <text:p>63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83">
            <text:p>25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58">
            <text:p>14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74">
            <text:p>42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.7">
            <text:p>20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.91">
            <text:p>3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3">
            <text:p>67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33">
            <text:p>31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85">
            <text:p>42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.58">
            <text:p>13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54">
            <text:p>67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2.79">
            <text:p>482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04">
            <text:p>17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5.8">
            <text:p>135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.54">
            <text:p>9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.15">
            <text:p>17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0.87">
            <text:p>80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9.19">
            <text:p>89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91">
            <text:p>18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5.5">
            <text:p>95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9">
            <text:p>69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0.45">
            <text:p>80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4">
            <text:p>19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.51">
            <text:p>86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2.17">
            <text:p>422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1.25">
            <text:p>861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25">
            <text:p>1.52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8.8">
            <text:p>658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74">
            <text:p>3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35">
            <text:p>29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8.88">
            <text:p>258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4.9">
            <text:p>204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0.06">
            <text:p>530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6.02">
            <text:p>206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8.87">
            <text:p>378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1.36">
            <text:p>131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5">
            <text:p>0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9.41">
            <text:p>39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1.77">
            <text:p>181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2.4">
            <text:p>72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1.17">
            <text:p>101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06">
            <text:p>1,0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.52">
            <text:p>45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.55">
            <text:p>56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4">
            <text:p>11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.88">
            <text:p>124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69.6">
            <text:p>2.569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7.97">
            <text:p>77,9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85">
            <text:p>119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7.68">
            <text:p>467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8.73">
            <text:p>178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83.87">
            <text:p>983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29.66">
            <text:p>729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7.13">
            <text:p>657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5.57">
            <text:p>455,5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46.47">
            <text:p>446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50">
            <text:p>3.8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.3">
            <text:p>27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3.16">
            <text:p>73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.35">
            <text:p>8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.15">
            <text:p>21,1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.54">
            <text:p>37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.04">
            <text:p>18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04">
            <text:p>3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7">
            <text:p>0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89">
            <text:p>14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19">
            <text:p>5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2.82">
            <text:p>92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.68">
            <text:p>12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.59">
            <text:p>6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0.66">
            <text:p>260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18">
            <text:p>29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.99">
            <text:p>26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42">
            <text:p>11,4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6">
            <text:p>1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1">
            <text:p>0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4">
            <text:p>0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6">
            <text:p>0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02">
            <text:p>0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5.33">
            <text:p>135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.83">
            <text:p>28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2.02">
            <text:p>42,0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6.19">
            <text:p>56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7.81">
            <text:p>67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2">
            <text:p>3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5">
            <text:p>3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.87">
            <text:p>34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.86">
            <text:p>40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11">
            <text:p>1,1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53">
            <text:p>65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9.41">
            <text:p>59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77">
            <text:p>29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13">
            <text:p>0,1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.04">
            <text:p>10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.87">
            <text:p>14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7.67">
            <text:p>87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46">
            <text:p>1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.38">
            <text:p>25,3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1.17">
            <text:p>61,1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.21">
            <text:p>32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.26">
            <text:p>11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.82">
            <text:p>1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.8">
            <text:p>3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4">
            <text:p>47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2">
            <text:p>22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2">
            <text:p>16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84.43">
            <text:p>8.384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80.7">
            <text:p>3.580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494.22">
            <text:p>12.494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80.7">
            <text:p>3.580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355.93">
            <text:p>6.355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580.7">
            <text:p>3.580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.88">
            <text:p>5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2">
            <text:p>45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2">
            <text:p>10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5.2">
            <text:p>195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2">
            <text:p>14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.56">
            <text:p>19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100">
            <text:p>5.1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40">
            <text:p>2.44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4">
            <text:p>50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9.72">
            <text:p>69,7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.48">
            <text:p>46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8">
            <text:p>1.09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03">
            <text:p>1.40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62">
            <text:p>2.56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8">
            <text:p>1.09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830.96">
            <text:p>60.830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47">
            <text:p>1.64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47">
            <text:p>1.64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664.76">
            <text:p>48.664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980.3">
            <text:p>13.980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448.69">
            <text:p>13.448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752.99">
            <text:p>13.752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5.94">
            <text:p>455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60">
            <text:p>9.7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80">
            <text:p>4.8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65.83">
            <text:p>965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65.83">
            <text:p>965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65.83">
            <text:p>965,8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376.6">
            <text:p>4.376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25.54">
            <text:p>625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428.5">
            <text:p>22.428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375">
            <text:p>23.37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660.87">
            <text:p>20.660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68.39">
            <text:p>1.168,3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6.85">
            <text:p>586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793.33">
            <text:p>11.793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96.66">
            <text:p>5.896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446">
            <text:p>17.44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793.33">
            <text:p>11.793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45.52">
            <text:p>745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151.85">
            <text:p>2.151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20.92">
            <text:p>920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3.76">
            <text:p>1.033,7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42.96">
            <text:p>1.142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00">
            <text:p>2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500">
            <text:p>8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853.9">
            <text:p>26.853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6567.89">
            <text:p>116.567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107.77">
            <text:p>27.107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38.95">
            <text:p>5.538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38.04">
            <text:p>6.638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2837.28">
            <text:p>12.837,2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9205.34">
            <text:p>159.205,3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72.95">
            <text:p>3.872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38.04">
            <text:p>6.638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107.77">
            <text:p>27.107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9947.19">
            <text:p>109.947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853.9">
            <text:p>26.853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4487.24">
            <text:p>184.487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7527.1">
            <text:p>117.527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107.77">
            <text:p>27.107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72.95">
            <text:p>3.872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38.04">
            <text:p>6.638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5637.64">
            <text:p>165.637,6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046.58">
            <text:p>14.046,5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87.14">
            <text:p>2.087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853.9">
            <text:p>26.853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632.46">
            <text:p>119.632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7107.77">
            <text:p>27.107,7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72.95">
            <text:p>3.872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5000">
            <text:p>155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38.04">
            <text:p>6.638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355.19">
            <text:p>34.355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451.73">
            <text:p>11.451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630.35">
            <text:p>1.630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.43">
            <text:p>38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91.12">
            <text:p>4.991,1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2.67">
            <text:p>22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5.3">
            <text:p>95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">
            <text:p>2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00.3">
            <text:p>1.400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.16">
            <text:p>34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643.65">
            <text:p>4.643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08.43">
            <text:p>2.808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4.16">
            <text:p>34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5.3">
            <text:p>95,3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2.4">
            <text:p>492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150.96">
            <text:p>5.150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">
            <text:p>7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60">
            <text:p>3.36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100">
            <text:p>9.1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800">
            <text:p>1.8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28">
            <text:p>2.92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832">
            <text:p>2.832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88">
            <text:p>48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0">
            <text:p>4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5">
            <text:p>7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18">
            <text:p>41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5">
            <text:p>103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5">
            <text:p>103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0">
            <text:p>4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0">
            <text:p>4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0">
            <text:p>4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70">
            <text:p>4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.95">
            <text:p>60,9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0">
            <text:p>29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25">
            <text:p>31,2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5">
            <text:p>103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5">
            <text:p>103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15.18">
            <text:p>3.215,1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23.2">
            <text:p>323,2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.14">
            <text:p>2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0.21">
            <text:p>0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72">
            <text:p>2.472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340">
            <text:p>2.34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610">
            <text:p>2.61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627.84">
            <text:p>8.627,8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3">
            <text:p>83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553.46">
            <text:p>2.553,4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06.4">
            <text:p>3.806,4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08">
            <text:p>20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2.69">
            <text:p>532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882.45">
            <text:p>5.882,4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45.12">
            <text:p>3.045,1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0.85">
            <text:p>90,8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5">
            <text:p>103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3.5">
            <text:p>103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4.7">
            <text:p>24,7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2.07">
            <text:p>72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.1">
            <text:p>40,1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22">
            <text:p>3.122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77">
            <text:p>37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18.24">
            <text:p>2.918,2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58">
            <text:p>31,5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30">
            <text:p>93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8">
            <text:p>79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66">
            <text:p>366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901.32">
            <text:p>1.901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82.59">
            <text:p>382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15">
            <text:p>91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34.8">
            <text:p>334,8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.95">
            <text:p>60,9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000">
            <text:p>3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5.12">
            <text:p>45,1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368">
            <text:p>5.36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9.65">
            <text:p>49,6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9.5">
            <text:p>14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402.6">
            <text:p>402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2.8">
            <text:p>292,8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5">
            <text:p>5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0.15">
            <text:p>70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90.24">
            <text:p>6.090,2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500">
            <text:p>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31.05">
            <text:p>31,0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560">
            <text:p>1.56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4884">
            <text:p>14.88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08">
            <text:p>10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84">
            <text:p>8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00">
            <text:p>6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29.7">
            <text:p>29,7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97.42">
            <text:p>97,4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.38">
            <text:p>79,3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79.38">
            <text:p>79,3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662.5">
            <text:p>66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19.6">
            <text:p>119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to di beni e servizi</text:p>
          </table:table-cell>
          <table:table-cell table:style-name="ce5" office:value-type="float" office:value="138">
            <text:p>13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0">
            <text:p>1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94.36">
            <text:p>1.394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1.96">
            <text:p>541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2.66">
            <text:p>122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75.55">
            <text:p>775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98.88">
            <text:p>5.498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9.36">
            <text:p>259,3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6.47">
            <text:p>266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87.68">
            <text:p>487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4.55">
            <text:p>544,5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62.29">
            <text:p>762,2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150">
            <text:p>5.1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000">
            <text:p>7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03">
            <text:p>1.70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5.26">
            <text:p>255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000">
            <text:p>16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000">
            <text:p>10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25">
            <text:p>52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603.43">
            <text:p>4.603,4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25">
            <text:p>62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867.69">
            <text:p>5.867,6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9200">
            <text:p>79.2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165.86">
            <text:p>3.165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000">
            <text:p>5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833.52">
            <text:p>7.833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4274">
            <text:p>134.27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700">
            <text:p>4.7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4893.07">
            <text:p>24.893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88.85">
            <text:p>9.388,8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00">
            <text:p>9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856.24">
            <text:p>5.856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419.05">
            <text:p>7.419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5607.62">
            <text:p>125.607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017.67">
            <text:p>11.017,6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0">
            <text:p>2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859.91">
            <text:p>10.859,9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760.73">
            <text:p>4.760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483.59">
            <text:p>9.483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0">
            <text:p>2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000">
            <text:p>10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600">
            <text:p>7.6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00">
            <text:p>3.9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500">
            <text:p>15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42.5">
            <text:p>2.642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0">
            <text:p>1.5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300">
            <text:p>5.3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976.8">
            <text:p>2.976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781.93">
            <text:p>32.781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18">
            <text:p>41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53.33">
            <text:p>1.253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53.33">
            <text:p>1.253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5.19">
            <text:p>125,1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0">
            <text:p>8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0">
            <text:p>8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0">
            <text:p>8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85.51">
            <text:p>1.885,5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85.51">
            <text:p>1.885,5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975.11">
            <text:p>4.975,1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58.37">
            <text:p>1.658,3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01.5">
            <text:p>2.601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600">
            <text:p>3.6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70">
            <text:p>5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90">
            <text:p>19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38.91">
            <text:p>1.738,9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38.91">
            <text:p>1.738,9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45">
            <text:p>24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26.2">
            <text:p>626,2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44.02">
            <text:p>844,0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720">
            <text:p>3.72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110">
            <text:p>4.11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4">
            <text:p>124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59.3">
            <text:p>2.559,3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53.1">
            <text:p>853,1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38.16">
            <text:p>638,1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12.72">
            <text:p>212,7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00">
            <text:p>1.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00">
            <text:p>1.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050">
            <text:p>4.0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50">
            <text:p>1.3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0">
            <text:p>39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27.14">
            <text:p>2.827,1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42.38">
            <text:p>942,3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0.46">
            <text:p>390,4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13.42">
            <text:p>413,4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91">
            <text:p>1.8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91">
            <text:p>1.8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935">
            <text:p>1.93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45">
            <text:p>64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482.51">
            <text:p>7.482,5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494.17">
            <text:p>2.494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235.04">
            <text:p>7.235,0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08.76">
            <text:p>1.808,7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08.76">
            <text:p>1.808,7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50.33">
            <text:p>1.650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50.11">
            <text:p>550,1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723.47">
            <text:p>4.723,4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74.49">
            <text:p>1.574,4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3.27">
            <text:p>283,2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44.99">
            <text:p>244,9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99">
            <text:p>799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37.58">
            <text:p>1.637,5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03.55">
            <text:p>803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03.55">
            <text:p>803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354.64">
            <text:p>5.354,6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84.88">
            <text:p>1.784,8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70.6">
            <text:p>2.670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90.2">
            <text:p>890,2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75.92">
            <text:p>2.775,9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75.92">
            <text:p>2.775,9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00">
            <text:p>7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00">
            <text:p>7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935">
            <text:p>1.93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45">
            <text:p>64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82.08">
            <text:p>782,0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82.08">
            <text:p>782,0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83.57">
            <text:p>883,5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83.57">
            <text:p>883,5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0">
            <text:p>1.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00">
            <text:p>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00">
            <text:p>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96">
            <text:p>196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677.9">
            <text:p>4.677,9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59.3">
            <text:p>1.559,3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00">
            <text:p>1.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80">
            <text:p>38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550">
            <text:p>6.5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900">
            <text:p>1.9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450">
            <text:p>6.4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150">
            <text:p>2.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50.33">
            <text:p>1.650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50.11">
            <text:p>550,1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.66">
            <text:p>7,6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5.46">
            <text:p>145,4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65.68">
            <text:p>1.365,6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65.68">
            <text:p>1.365,6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1.55">
            <text:p>321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36.86">
            <text:p>336,8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73.68">
            <text:p>9.373,6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40">
            <text:p>2.04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80">
            <text:p>68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28.74">
            <text:p>428,7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28.74">
            <text:p>428,7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">
            <text:p>2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70">
            <text:p>2.0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90">
            <text:p>69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60">
            <text:p>96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0">
            <text:p>32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74.5">
            <text:p>2.374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74.5">
            <text:p>2.374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24.4">
            <text:p>424,4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98.63">
            <text:p>498,6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13.68">
            <text:p>1.813,6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255.01">
            <text:p>5.255,0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51.67">
            <text:p>1.751,6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747.5">
            <text:p>3.747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747.5">
            <text:p>3.747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87.65">
            <text:p>1.487,6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87.65">
            <text:p>1.487,6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55.24">
            <text:p>1.755,2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85.08">
            <text:p>585,0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32.5">
            <text:p>83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7.5">
            <text:p>277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18.55">
            <text:p>918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73">
            <text:p>1.673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93.33">
            <text:p>1.793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5.39">
            <text:p>55,3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30.58">
            <text:p>1.430,5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75.32">
            <text:p>375,3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21.08">
            <text:p>421,0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75.14">
            <text:p>375,1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13.9">
            <text:p>313,9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13.9">
            <text:p>313,9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98.58">
            <text:p>298,5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1.55">
            <text:p>321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5.14">
            <text:p>545,1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5.14">
            <text:p>545,1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69.92">
            <text:p>1.069,9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56.64">
            <text:p>356,6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980.08">
            <text:p>2.980,0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93.36">
            <text:p>993,3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4.56">
            <text:p>114,5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260.07">
            <text:p>6.260,0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86.69">
            <text:p>2.086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468.14">
            <text:p>4.468,1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89.38">
            <text:p>1.489,3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91">
            <text:p>1.8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91">
            <text:p>1.8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61.39">
            <text:p>2.661,3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87.13">
            <text:p>887,1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122.26">
            <text:p>5.122,2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07.42">
            <text:p>1.707,4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61.43">
            <text:p>961,4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61.43">
            <text:p>961,4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72.71">
            <text:p>1.872,7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.85">
            <text:p>54,8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05">
            <text:p>1.30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35">
            <text:p>43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393.59">
            <text:p>4.393,5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64.53">
            <text:p>1.464,5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81.69">
            <text:p>5.481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27.23">
            <text:p>1.827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69.77">
            <text:p>1.669,7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69.77">
            <text:p>1.669,7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18">
            <text:p>61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28">
            <text:p>2.028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0">
            <text:p>3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00">
            <text:p>1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71">
            <text:p>1.27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71">
            <text:p>1.27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00">
            <text:p>6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00">
            <text:p>6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0">
            <text:p>2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862.51">
            <text:p>11.862,5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54.17">
            <text:p>3.954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962.13">
            <text:p>6.962,1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20.71">
            <text:p>2.320,7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00">
            <text:p>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00">
            <text:p>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0">
            <text:p>26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50">
            <text:p>3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6.45">
            <text:p>936,4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6.45">
            <text:p>936,4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00">
            <text:p>8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60">
            <text:p>3.96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20">
            <text:p>1.32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.49">
            <text:p>25,4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690">
            <text:p>3.69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00">
            <text:p>6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418.18">
            <text:p>2.418,1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60.59">
            <text:p>660,5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59.83">
            <text:p>359,8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44.52">
            <text:p>344,5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122.72">
            <text:p>2.122,7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122.72">
            <text:p>2.122,7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30.36">
            <text:p>430,3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77">
            <text:p>77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77">
            <text:p>77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903.5">
            <text:p>4.903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34.5">
            <text:p>1.634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94">
            <text:p>694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94">
            <text:p>694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54.17">
            <text:p>1.854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54.17">
            <text:p>1.854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2.85">
            <text:p>42,8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3.03">
            <text:p>393,0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425.2">
            <text:p>2.425,2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144.02">
            <text:p>3.144,0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50.51">
            <text:p>1.550,5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08.4">
            <text:p>808,4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93">
            <text:p>1.493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986">
            <text:p>2.986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5">
            <text:p>27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44.52">
            <text:p>344,5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82.8">
            <text:p>382,8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587.5">
            <text:p>11.587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862.5">
            <text:p>3.86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">
            <text:p>9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.21">
            <text:p>329,2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0.46">
            <text:p>390,4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90">
            <text:p>2.09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90">
            <text:p>2.09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00">
            <text:p>1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00">
            <text:p>1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3.45">
            <text:p>83,4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001.03">
            <text:p>5.001,0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67.01">
            <text:p>1.667,0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50.17">
            <text:p>1.650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41.42">
            <text:p>1.741,4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00">
            <text:p>5.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00">
            <text:p>2.7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504.31">
            <text:p>8.504,3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34.77">
            <text:p>2.834,7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284.6">
            <text:p>7.284,6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428.2">
            <text:p>2.428,2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2">
            <text:p>1.502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2">
            <text:p>1.502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43.99">
            <text:p>2.043,9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81.33">
            <text:p>681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00">
            <text:p>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00">
            <text:p>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17.5">
            <text:p>517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2.5">
            <text:p>17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435">
            <text:p>3.43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45">
            <text:p>1.14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.83">
            <text:p>32,8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92.76">
            <text:p>1.192,7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17.17">
            <text:p>1.217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83.91">
            <text:p>1.883,9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27.97">
            <text:p>627,9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34.64">
            <text:p>1.134,6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34.64">
            <text:p>1.134,6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71">
            <text:p>1.27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71">
            <text:p>1.27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96.91">
            <text:p>2.096,9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96.91">
            <text:p>2.096,9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50.69">
            <text:p>2.85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0.23">
            <text:p>95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484.28">
            <text:p>1.484,2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94.76">
            <text:p>494,7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4">
            <text:p>164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2">
            <text:p>162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7.67">
            <text:p>937,6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7.67">
            <text:p>937,6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96.43">
            <text:p>2.096,4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98.81">
            <text:p>698,8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44.52">
            <text:p>344,5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0.46">
            <text:p>390,4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10">
            <text:p>2.31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70">
            <text:p>7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53.13">
            <text:p>9.353,1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117.71">
            <text:p>3.117,7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23.55">
            <text:p>1.223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23.55">
            <text:p>1.223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932.11">
            <text:p>2.932,1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77.37">
            <text:p>977,3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75">
            <text:p>67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0">
            <text:p>1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81.87">
            <text:p>381,8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.83">
            <text:p>32,8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145.04">
            <text:p>9.145,0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74.37">
            <text:p>3.074,3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84">
            <text:p>1.284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01.28">
            <text:p>1.701,2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01.28">
            <text:p>1.701,2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50">
            <text:p>1.7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.61">
            <text:p>200,6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61.39">
            <text:p>2.661,3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87.13">
            <text:p>887,1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20">
            <text:p>72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33.43">
            <text:p>1.733,4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33.43">
            <text:p>1.733,4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52.18">
            <text:p>352,1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13.42">
            <text:p>413,4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0">
            <text:p>1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751.01">
            <text:p>4.751,0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83.67">
            <text:p>1.583,6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44.62">
            <text:p>1.844,6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44.62">
            <text:p>1.844,6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250">
            <text:p>2.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50">
            <text:p>7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29.33">
            <text:p>829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29.33">
            <text:p>829,3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729.36">
            <text:p>3.729,3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43.12">
            <text:p>1.243,1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2.93">
            <text:p>252,9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4.22">
            <text:p>954,2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54.22">
            <text:p>954,2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777.17">
            <text:p>7.777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92.39">
            <text:p>2.592,3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5.9">
            <text:p>55,9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448.63">
            <text:p>5.448,6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16.21">
            <text:p>1.816,2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37.83">
            <text:p>1.837,8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37.83">
            <text:p>1.837,8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33">
            <text:p>1.233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30.69">
            <text:p>3.030,6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10.23">
            <text:p>1.010,2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24.59">
            <text:p>1.624,5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91">
            <text:p>3.291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97">
            <text:p>1.0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28.74">
            <text:p>428,7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5.62">
            <text:p>275,6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255.27">
            <text:p>6.255,2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85.09">
            <text:p>2.085,0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22.82">
            <text:p>2.322,8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22.82">
            <text:p>2.322,8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530.76">
            <text:p>3.530,7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76.92">
            <text:p>1.176,9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0">
            <text:p>12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36.35">
            <text:p>536,3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36.35">
            <text:p>536,3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28.14">
            <text:p>3.928,1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09.38">
            <text:p>1.309,3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43">
            <text:p>1.343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54.08">
            <text:p>654,0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5.09">
            <text:p>935,0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90.34">
            <text:p>790,3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852">
            <text:p>1.852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687.38">
            <text:p>4.687,3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62.46">
            <text:p>1.562,4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20">
            <text:p>1.02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40">
            <text:p>34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">
            <text:p>2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00">
            <text:p>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00">
            <text:p>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30">
            <text:p>1.53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10">
            <text:p>51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97">
            <text:p>1.1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97">
            <text:p>1.19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2.85">
            <text:p>42,8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96">
            <text:p>3.096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32">
            <text:p>1.032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982.26">
            <text:p>6.982,26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27.42">
            <text:p>2.327,4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526.22">
            <text:p>1.526,2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508.74">
            <text:p>508,7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2.65">
            <text:p>252,6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98.58">
            <text:p>298,5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832.5">
            <text:p>832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77.5">
            <text:p>277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30.75">
            <text:p>630,7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630.75">
            <text:p>630,7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83.75">
            <text:p>1.383,7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61.25">
            <text:p>461,2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99.17">
            <text:p>799,1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66.39">
            <text:p>266,39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90.4">
            <text:p>490,4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928.55">
            <text:p>1.928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14">
            <text:p>114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015">
            <text:p>3.01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005">
            <text:p>1.00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935">
            <text:p>1.935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770">
            <text:p>77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301.15">
            <text:p>2.301,1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35.28">
            <text:p>935,2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200">
            <text:p>3.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700">
            <text:p>1.7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20">
            <text:p>22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228.02">
            <text:p>1.228,0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09.34">
            <text:p>409,3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6.71">
            <text:p>206,7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68.43">
            <text:p>168,43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">
            <text:p>2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000">
            <text:p>2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96.62">
            <text:p>296,6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417">
            <text:p>417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139">
            <text:p>139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2829.12">
            <text:p>2.829,1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943.04">
            <text:p>943,04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82.8">
            <text:p>382,8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Contributi in conto esercizio</text:p>
          </table:table-cell>
          <table:table-cell table:style-name="ce5" office:value-type="float" office:value="398.11">
            <text:p>398,1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izioni di attività finanziarie</text:p>
          </table:table-cell>
          <table:table-cell table:style-name="ce5" office:value-type="float" office:value="6773.18">
            <text:p>6.773,1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cquisizioni di attività finanziarie</text:p>
          </table:table-cell>
          <table:table-cell table:style-name="ce5" office:value-type="float" office:value="161.56">
            <text:p>161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table:style-name="ce5" office:value-type="float" office:value="489.1">
            <text:p>489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table:style-name="ce5" office:value-type="float" office:value="314.54">
            <text:p>314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table:style-name="ce5" office:value-type="float" office:value="880">
            <text:p>8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table:style-name="ce5" office:value-type="float" office:value="480.79">
            <text:p>480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table:style-name="ce5" office:value-type="float" office:value="255">
            <text:p>25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table:style-name="ce5" office:value-type="float" office:value="1600">
            <text:p>1.600,00</text:p>
          </table:table-cell>
          <table:table-cell table:style-name="ce7" office:value-type="string">
            <text:p>Soggetto ester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correnti</text:p>
          </table:table-cell>
          <table:table-cell office:value-type="string">
            <text:p>Altre spese correnti</text:p>
          </table:table-cell>
          <table:table-cell table:style-name="ce5" office:value-type="float" office:value="250">
            <text:p>25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585.5">
            <text:p>2.585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375">
            <text:p>2.37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2000.01">
            <text:p>32.000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357">
            <text:p>8.35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9289.71">
            <text:p>59.289,7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210.96">
            <text:p>1.210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1106.6">
            <text:p>11.106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143.01">
            <text:p>2.143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500.07">
            <text:p>1.500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583.14">
            <text:p>3.583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587.01">
            <text:p>2.587,0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0456.94">
            <text:p>20.456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260.9">
            <text:p>2.260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5512.66">
            <text:p>25.512,6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428.74">
            <text:p>8.428,7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9910.93">
            <text:p>29.910,9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880.05">
            <text:p>1.880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418.5">
            <text:p>6.418,5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0000">
            <text:p>30.00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7173.92">
            <text:p>7.173,9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9030.9">
            <text:p>29.030,9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289.1">
            <text:p>1.289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856">
            <text:p>5.85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636">
            <text:p>4.63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7625">
            <text:p>7.625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3995.35">
            <text:p>23.995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699.48">
            <text:p>6.699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1297.03">
            <text:p>11.297,0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69842.94">
            <text:p>169.842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7102.81">
            <text:p>17.102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1224">
            <text:p>11.22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398.79">
            <text:p>1.398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18550.79">
            <text:p>218.550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220.4">
            <text:p>2.220,4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4469.2">
            <text:p>14.469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5662.51">
            <text:p>55.662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362.32">
            <text:p>3.362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3482.7">
            <text:p>13.482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398.52">
            <text:p>4.398,5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5718.84">
            <text:p>15.718,8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2641.21">
            <text:p>12.641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9539.94">
            <text:p>19.539,9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4997.62">
            <text:p>34.997,6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7503">
            <text:p>7.503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3782.88">
            <text:p>43.782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827.61">
            <text:p>5.827,6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307">
            <text:p>5.30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9216.49">
            <text:p>29.216,4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3426.59">
            <text:p>23.426,5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337.04">
            <text:p>8.337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95.24">
            <text:p>695,2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6892.8">
            <text:p>36.892,8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174.99">
            <text:p>2.174,9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8944.87">
            <text:p>18.944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7055.2">
            <text:p>7.055,2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0495.95">
            <text:p>10.495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824.82">
            <text:p>1.824,8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1387.19">
            <text:p>11.387,1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1427">
            <text:p>61.427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8861.46">
            <text:p>48.861,4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0696">
            <text:p>60.69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9069.51">
            <text:p>9.069,5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6550.33">
            <text:p>36.550,3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4156">
            <text:p>24.156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17120">
            <text:p>117.1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7320">
            <text:p>7.32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7081.88">
            <text:p>67.081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07701.47">
            <text:p>107.701,4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36813.79">
            <text:p>136.813,7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8581.54">
            <text:p>88.581,5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068.7">
            <text:p>4.068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08.7">
            <text:p>408,7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374.1">
            <text:p>5.374,1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43165.21">
            <text:p>343.165,2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5380">
            <text:p>35.38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5749.63">
            <text:p>25.749,6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403.56">
            <text:p>4.403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6911.44">
            <text:p>46.911,4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9324.6">
            <text:p>49.324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40">
            <text:p>24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50.73">
            <text:p>450,7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3799.48">
            <text:p>23.799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0442.26">
            <text:p>10.442,2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8154.07">
            <text:p>38.154,0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014.88">
            <text:p>1.014,8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333.86">
            <text:p>1.333,8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146.68">
            <text:p>4.146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96.25">
            <text:p>96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1311.35">
            <text:p>11.311,3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1689.65">
            <text:p>21.689,6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1996.87">
            <text:p>1.996,87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042.31">
            <text:p>1.042,3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927.95">
            <text:p>1.927,9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7245.89">
            <text:p>17.245,89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92110">
            <text:p>92.110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9972.05">
            <text:p>9.972,0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34.68">
            <text:p>534,6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2418.22">
            <text:p>52.418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5553.6">
            <text:p>15.553,6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1214.04">
            <text:p>31.214,0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314.08">
            <text:p>8.314,0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3140.75">
            <text:p>83.140,7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1">
            <text:p>61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551.48">
            <text:p>1.551,48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412.22">
            <text:p>8.412,2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50">
            <text:p>5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50">
            <text:p>5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50">
            <text:p>5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50">
            <text:p>55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787.87">
            <text:p>1.787,87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7142.48">
            <text:p>7.142,4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9969.58">
            <text:p>29.969,5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9074.41">
            <text:p>19.074,41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724.92">
            <text:p>2.724,9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00">
            <text:p>3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474.16">
            <text:p>2.474,1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00">
            <text:p>6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00">
            <text:p>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00">
            <text:p>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00">
            <text:p>6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00">
            <text:p>5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00">
            <text:p>4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085.82">
            <text:p>3.085,8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75.96">
            <text:p>75,9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319.81">
            <text:p>319,8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25.45">
            <text:p>25,4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69.41">
            <text:p>69,41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292.23">
            <text:p>292,23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immateriali</text:p>
          </table:table-cell>
          <table:table-cell table:style-name="ce5" office:value-type="float" office:value="23.25">
            <text:p>23,25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514">
            <text:p>4.514,00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929.5">
            <text:p>1.929,5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2213.55">
            <text:p>2.213,55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8000">
            <text:p>8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806.4">
            <text:p>3.806,4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46107.56">
            <text:p>46.107,56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763.14">
            <text:p>763,14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546">
            <text:p>546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6101.48">
            <text:p>6.101,48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1179.7">
            <text:p>1.179,7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Investimenti in beni materiali</text:p>
          </table:table-cell>
          <table:table-cell table:style-name="ce5" office:value-type="float" office:value="33000">
            <text:p>33.000,00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table:style-name="ce5" office:value-type="float" office:value="8259.32">
            <text:p>8.259,32</text:p>
          </table:table-cell>
          <table:table-cell table:style-name="ce7" office:value-type="string">
            <text:p>Altro soggetto pubblico o privato</text:p>
          </table:table-cell>
          <table:table-cell table:number-columns-repeated="1018"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">
            <text:p>2</text:p>
          </table:table-cell>
          <table:table-cell office:value-type="string">
            <text:p>Uscite in conto capitale</text:p>
          </table:table-cell>
          <table:table-cell office:value-type="string">
            <text:p>Altre spese in conto capitale</text:p>
          </table:table-cell>
          <table:table-cell table:style-name="ce5" office:value-type="float" office:value="20658.62">
            <text:p>20.658,62</text:p>
          </table:table-cell>
          <table:table-cell table:style-name="ce7" office:value-type="string">
            <text:p>Persona fisica</text:p>
          </table:table-cell>
          <table:table-cell table:number-columns-repeated="1018"/>
        </table:table-row>
        <table:table-row table:style-name="ro1" table:number-rows-repeated="104530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0pt" style:font-name-asian="Arial1" style:font-size-asian="10pt" style:font-name-complex="Arial1" style:font-size-complex="10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7cm" fo:margin-bottom="1.27cm" fo:margin-left="1.905cm" fo:margin-right="1.905cm" style:print-page-order="ttb" style:first-page-number="continue" style:scale-to="100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3">03/08/2026</text:date>, <text:time>12.24.5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0.1$Win32 OpenOffice.org_project/401m5$Build-9714</meta:generator>
    <meta:initial-creator>Scaglione Tiziana</meta:initial-creator>
    <dc:creator>Gianluca Cozzi</dc:creator>
    <meta:creation-date>2026-07-30T15:05:59Z</meta:creation-date>
    <dc:date>2026-08-03T12:24:50.56</dc:date>
    <meta:editing-duration>PT2M45S</meta:editing-duration>
    <meta:editing-cycles>4</meta:editing-cycles>
    <meta:document-statistic meta:table-count="1" meta:cell-count="19593" meta:object-count="0"/>
  </office:meta>
</office:document-meta>
</file>