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27">
      <style:table-cell-properties style:cell-protect="none"/>
    </style:style>
    <style:style style:name="ce4" style:family="table-cell" style:parent-style-name="Migliaia" style:data-style-name="N43">
      <style:table-cell-properties style:cell-protect="none"/>
    </style:style>
    <style:style style:name="ce5" style:family="table-cell" style:parent-style-name="Default" style:data-style-name="N0">
      <style:table-cell-properties style:cell-protect="none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7" style:family="table-cell" style:parent-style-name="Migliaia" style:data-style-name="N43">
      <style:text-properties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4.4462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5.68854166666667cm"/>
    </style:style>
    <style:style style:name="co5" style:family="table-column">
      <style:table-column-properties fo:break-before="auto" style:column-width="5.21229166666667cm"/>
    </style:style>
    <style:style style:name="co6" style:family="table-column">
      <style:table-column-properties fo:break-before="auto" style:column-width="4.259791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4"/>
        <table:table-column table:style-name="co4" table:default-cell-style-name="ce2"/>
        <table:table-column table:style-name="co5" table:default-cell-style-name="ce2"/>
        <table:table-column table:style-name="co6" table:number-columns-repeated="3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5">
            <text:p>DESC_BENEFICIARIO</text:p>
          </table:table-cell>
          <table:table-cell office:value-type="string" table:style-name="ce6">
            <text:p>DATA_MAN</text:p>
          </table:table-cell>
          <table:table-cell office:value-type="string" table:style-name="ce7">
            <text:p>IMP_MAN</text:p>
          </table:table-cell>
          <table:table-cell office:value-type="string" table:style-name="ce5">
            <text:p>TIPO_BENEF</text:p>
          </table:table-cell>
          <table:table-cell office:value-type="string" table:style-name="ce5">
            <text:p>TIPOLOGIA_SPESA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L CARTOLAIO DI CARPINELLI PAOLA</text:p>
          </table:table-cell>
          <table:table-cell office:value-type="date" office:date-value="2026-04-01T00:00:00" table:style-name="ce3">
            <text:p>01/04/2026 00:00</text:p>
          </table:table-cell>
          <table:table-cell office:value-type="float" office:value="137.94999999999999" table:style-name="ce4">
            <text:p><text:s/>137,9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YOCERA Document Solutions ITALIA SPA</text:p>
          </table:table-cell>
          <table:table-cell office:value-type="date" office:date-value="2026-04-01T00:00:00" table:style-name="ce3">
            <text:p>01/04/2026 00:00</text:p>
          </table:table-cell>
          <table:table-cell office:value-type="float" office:value="497.76" table:style-name="ce4">
            <text:p><text:s/>497,7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POSTE ITALIANE S.P.A.</text:p>
          </table:table-cell>
          <table:table-cell office:value-type="date" office:date-value="2026-04-03T00:00:00" table:style-name="ce3">
            <text:p>03/04/2026 00:00</text:p>
          </table:table-cell>
          <table:table-cell office:value-type="float" office:value="1770.6" table:style-name="ce4">
            <text:p><text:s/>1.770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 MEASURE S.R.L.</text:p>
          </table:table-cell>
          <table:table-cell office:value-type="date" office:date-value="2026-04-03T00:00:00" table:style-name="ce3">
            <text:p>03/04/2026 00:00</text:p>
          </table:table-cell>
          <table:table-cell office:value-type="float" office:value="3643.51" table:style-name="ce4">
            <text:p><text:s/>3.643,5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 MEASURE S.R.L.</text:p>
          </table:table-cell>
          <table:table-cell office:value-type="date" office:date-value="2026-04-03T00:00:00" table:style-name="ce3">
            <text:p>03/04/2026 00:00</text:p>
          </table:table-cell>
          <table:table-cell office:value-type="float" office:value="158.76" table:style-name="ce4">
            <text:p><text:s/>158,7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EGRINI AUGUSTO</text:p>
          </table:table-cell>
          <table:table-cell office:value-type="date" office:date-value="2026-04-07T00:00:00" table:style-name="ce3">
            <text:p>07/04/2026 00:00</text:p>
          </table:table-cell>
          <table:table-cell office:value-type="float" office:value="31973.759999999998" table:style-name="ce4">
            <text:p><text:s/>31.973,7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EGRINI AUGUSTO</text:p>
          </table:table-cell>
          <table:table-cell office:value-type="date" office:date-value="2026-04-07T00:00:00" table:style-name="ce3">
            <text:p>07/04/2026 00:00</text:p>
          </table:table-cell>
          <table:table-cell office:value-type="float" office:value="24107.200000000001" table:style-name="ce4">
            <text:p><text:s/>24.107,2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.D.S. MANAGEMENT SRL</text:p>
          </table:table-cell>
          <table:table-cell office:value-type="date" office:date-value="2026-04-07T00:00:00" table:style-name="ce3">
            <text:p>07/04/2026 00:00</text:p>
          </table:table-cell>
          <table:table-cell office:value-type="float" office:value="1830" table:style-name="ce4">
            <text:p><text:s/>1.83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.C. MILANO SRL Società Sportiva Dilettantistica</text:p>
          </table:table-cell>
          <table:table-cell office:value-type="date" office:date-value="2026-04-07T00:00:00" table:style-name="ce3">
            <text:p>07/04/2026 00:00</text:p>
          </table:table-cell>
          <table:table-cell office:value-type="float" office:value="3600" table:style-name="ce4">
            <text:p><text:s/>3.6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EGNAL 3000 S.A.S. DI MOLINARI MICHELE &amp; C.</text:p>
          </table:table-cell>
          <table:table-cell office:value-type="date" office:date-value="2026-04-07T00:00:00" table:style-name="ce3">
            <text:p>07/04/2026 00:00</text:p>
          </table:table-cell>
          <table:table-cell office:value-type="float" office:value="1098" table:style-name="ce4">
            <text:p><text:s/>1.09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ESTIONE AMBIENTE E SICUREZZA S.R.L.</text:p>
          </table:table-cell>
          <table:table-cell office:value-type="date" office:date-value="2026-04-07T00:00:00" table:style-name="ce3">
            <text:p>07/04/2026 00:00</text:p>
          </table:table-cell>
          <table:table-cell office:value-type="float" office:value="1496" table:style-name="ce4">
            <text:p><text:s/>1.496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ESTIONE AMBIENTE E SICUREZZA S.R.L.</text:p>
          </table:table-cell>
          <table:table-cell office:value-type="date" office:date-value="2026-04-07T00:00:00" table:style-name="ce3">
            <text:p>07/04/2026 00:00</text:p>
          </table:table-cell>
          <table:table-cell office:value-type="float" office:value="1066" table:style-name="ce4">
            <text:p><text:s/>1.066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ESTIONE AMBIENTE E SICUREZZA S.R.L.</text:p>
          </table:table-cell>
          <table:table-cell office:value-type="date" office:date-value="2026-04-07T00:00:00" table:style-name="ce3">
            <text:p>07/04/2026 00:00</text:p>
          </table:table-cell>
          <table:table-cell office:value-type="float" office:value="2" table:style-name="ce4">
            <text:p><text:s/>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ESTIONE AMBIENTE E SICUREZZA S.R.L.</text:p>
          </table:table-cell>
          <table:table-cell office:value-type="date" office:date-value="2026-04-07T00:00:00" table:style-name="ce3">
            <text:p>07/04/2026 00:00</text:p>
          </table:table-cell>
          <table:table-cell office:value-type="float" office:value="4000" table:style-name="ce4">
            <text:p><text:s/>4.0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ZEROUNO S.A.S. DI ANDREA BRUNI &amp; C.</text:p>
          </table:table-cell>
          <table:table-cell office:value-type="date" office:date-value="2026-04-09T00:00:00" table:style-name="ce3">
            <text:p>09/04/2026 00:00</text:p>
          </table:table-cell>
          <table:table-cell office:value-type="float" office:value="5978" table:style-name="ce4">
            <text:p><text:s/>5.97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ENZIA DELLE ENTRATE</text:p>
          </table:table-cell>
          <table:table-cell office:value-type="date" office:date-value="2026-04-11T00:00:00" table:style-name="ce3">
            <text:p>11/04/2026 00:00</text:p>
          </table:table-cell>
          <table:table-cell office:value-type="float" office:value="3596.14" table:style-name="ce4">
            <text:p><text:s/>3.596,1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ENZIA DELLE ENTRATE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236.99" table:style-name="ce4">
            <text:p><text:s/>236,9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3312.98" table:style-name="ce4">
            <text:p><text:s/>3.312,9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132.52000000000001" table:style-name="ce4">
            <text:p><text:s/>132,5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29829.03" table:style-name="ce4">
            <text:p><text:s/>29.829,0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1193.1600000000001" table:style-name="ce4">
            <text:p><text:s/>1.193,1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6615.36" table:style-name="ce4">
            <text:p><text:s/>6.615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32645.47" table:style-name="ce4">
            <text:p><text:s/>32.645,4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1305.82" table:style-name="ce4">
            <text:p><text:s/>1.305,8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6554.29" table:style-name="ce4">
            <text:p><text:s/>6.554,2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3557.18" table:style-name="ce4">
            <text:p><text:s/>3.557,1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142.29" table:style-name="ce4">
            <text:p><text:s/>142,2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1980" table:style-name="ce4">
            <text:p><text:s/>1.98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ORECAM s.r.l.<text:s/>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2379" table:style-name="ce4">
            <text:p><text:s/>2.379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2">
            <text:p>ALD Automotive Italia S.r.l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576.72" table:style-name="ce4">
            <text:p><text:s/>576,7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IRABILIA DEI <text:s/>Soc. Coop. <text:s/>Soc.<text:s/>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676.42" table:style-name="ce4">
            <text:p><text:s/>676,4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MIRABILIA DEI <text:s/>Soc. Coop. <text:s/>Soc.<text:s/>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797.78" table:style-name="ce4">
            <text:p><text:s/>797,7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ASYS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167.99" table:style-name="ce4">
            <text:p><text:s/>167,9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ASYS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8.91" table:style-name="ce4">
            <text:p><text:s/>8,9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LEASYS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176.9" table:style-name="ce4">
            <text:p><text:s/>176,9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ASYS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290.36" table:style-name="ce4">
            <text:p><text:s/>290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ASYS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150" table:style-name="ce4">
            <text:p><text:s/>15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ASYS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290.36" table:style-name="ce4">
            <text:p><text:s/>290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OSTE ITALIANE S.P.A.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348.55" table:style-name="ce4">
            <text:p><text:s/>348,5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RMAD DI CIPRIANO SALVATORE</text:p>
          </table:table-cell>
          <table:table-cell office:value-type="date" office:date-value="2026-04-13T00:00:00" table:style-name="ce3">
            <text:p>13/04/2026 00:00</text:p>
          </table:table-cell>
          <table:table-cell office:value-type="float" office:value="488" table:style-name="ce4">
            <text:p><text:s/>48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ADINA RADIO S.R.L.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4000" table:style-name="ce4">
            <text:p><text:s/>4.0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ADINA RADIO S.R.L.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392" table:style-name="ce4">
            <text:p><text:s/>39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ADINA RADIO S.R.L.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545.34" table:style-name="ce4">
            <text:p><text:s/>545,3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FFATA' SOCIETA COOPERATIVA <text:s/>DI PROMOZIONE CULTURALE<text:s/>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550" table:style-name="ce4">
            <text:p><text:s/>55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FFATA' SOCIETA COOPERATIVA <text:s/>DI PROMOZIONE CULTURALE<text:s/>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1685.53" table:style-name="ce4">
            <text:p><text:s/>1.685,5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FFATA' SOCIETA COOPERATIVA <text:s/>DI PROMOZIONE CULTURALE<text:s/>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2035.77" table:style-name="ce4">
            <text:p><text:s/>2.035,7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FFATA' SOCIETA COOPERATIVA <text:s/>DI PROMOZIONE CULTURALE<text:s/>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2057.66" table:style-name="ce4">
            <text:p><text:s/>2.057,6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TART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516.6" table:style-name="ce4">
            <text:p><text:s/>516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TART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581.17999999999995" table:style-name="ce4">
            <text:p><text:s/>581,1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TART</text:p>
          </table:table-cell>
          <table:table-cell office:value-type="date" office:date-value="2026-04-14T00:00:00" table:style-name="ce3">
            <text:p>14/04/2026 00:00</text:p>
          </table:table-cell>
          <table:table-cell office:value-type="float" office:value="516.6" table:style-name="ce4">
            <text:p><text:s/>516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-GIULI PRIMO PAOLO</text:p>
          </table:table-cell>
          <table:table-cell office:value-type="date" office:date-value="2026-04-15T00:00:00" table:style-name="ce3">
            <text:p>15/04/2026 00:00</text:p>
          </table:table-cell>
          <table:table-cell office:value-type="float" office:value="2510" table:style-name="ce4">
            <text:p><text:s/>2.510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SSALACQUA <text:s/>LUIGI</text:p>
          </table:table-cell>
          <table:table-cell office:value-type="date" office:date-value="2026-04-15T00:00:00" table:style-name="ce3">
            <text:p>15/04/2026 00:00</text:p>
          </table:table-cell>
          <table:table-cell office:value-type="float" office:value="1689" table:style-name="ce4">
            <text:p><text:s/>1.689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LARIO LOREDANA MARIAROSA</text:p>
          </table:table-cell>
          <table:table-cell office:value-type="date" office:date-value="2026-04-15T00:00:00" table:style-name="ce3">
            <text:p>15/04/2026 00:00</text:p>
          </table:table-cell>
          <table:table-cell office:value-type="float" office:value="1.4" table:style-name="ce4">
            <text:p><text:s/>1,4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LATI PATRIZIA</text:p>
          </table:table-cell>
          <table:table-cell office:value-type="date" office:date-value="2026-04-15T00:00:00" table:style-name="ce3">
            <text:p>15/04/2026 00:00</text:p>
          </table:table-cell>
          <table:table-cell office:value-type="float" office:value="1689" table:style-name="ce4">
            <text:p><text:s/>1.689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OSSI MARIA LUISA</text:p>
          </table:table-cell>
          <table:table-cell office:value-type="date" office:date-value="2026-04-15T00:00:00" table:style-name="ce3">
            <text:p>15/04/2026 00:00</text:p>
          </table:table-cell>
          <table:table-cell office:value-type="float" office:value="1763" table:style-name="ce4">
            <text:p><text:s/>1.763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CCHIA ALESSANDRO PAOLO</text:p>
          </table:table-cell>
          <table:table-cell office:value-type="date" office:date-value="2026-04-15T00:00:00" table:style-name="ce3">
            <text:p>15/04/2026 00:00</text:p>
          </table:table-cell>
          <table:table-cell office:value-type="float" office:value="1689" table:style-name="ce4">
            <text:p><text:s/>1.689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ZACCHETTI GIULIANA</text:p>
          </table:table-cell>
          <table:table-cell office:value-type="date" office:date-value="2026-04-15T00:00:00" table:style-name="ce3">
            <text:p>15/04/2026 00:00</text:p>
          </table:table-cell>
          <table:table-cell office:value-type="float" office:value="56.39" table:style-name="ce4">
            <text:p><text:s/>56,39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YO s.p.a..</text:p>
          </table:table-cell>
          <table:table-cell office:value-type="date" office:date-value="2026-04-16T00:00:00" table:style-name="ce3">
            <text:p>16/04/2026 00:00</text:p>
          </table:table-cell>
          <table:table-cell office:value-type="float" office:value="184.63" table:style-name="ce4">
            <text:p><text:s/>184,6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YO s.p.a..</text:p>
          </table:table-cell>
          <table:table-cell office:value-type="date" office:date-value="2026-04-16T00:00:00" table:style-name="ce3">
            <text:p>16/04/2026 00:00</text:p>
          </table:table-cell>
          <table:table-cell office:value-type="float" office:value="343.84" table:style-name="ce4">
            <text:p><text:s/>343,8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YO s.p.a..</text:p>
          </table:table-cell>
          <table:table-cell office:value-type="date" office:date-value="2026-04-16T00:00:00" table:style-name="ce3">
            <text:p>16/04/2026 00:00</text:p>
          </table:table-cell>
          <table:table-cell office:value-type="float" office:value="159.82" table:style-name="ce4">
            <text:p><text:s/>159,8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YO s.p.a..</text:p>
          </table:table-cell>
          <table:table-cell office:value-type="date" office:date-value="2026-04-16T00:00:00" table:style-name="ce3">
            <text:p>16/04/2026 00:00</text:p>
          </table:table-cell>
          <table:table-cell office:value-type="float" office:value="1185.5999999999999" table:style-name="ce4">
            <text:p><text:s/>1.185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OSCOLO <text:s/>EMANUELE</text:p>
          </table:table-cell>
          <table:table-cell office:value-type="date" office:date-value="2026-04-16T00:00:00" table:style-name="ce3">
            <text:p>16/04/2026 00:00</text:p>
          </table:table-cell>
          <table:table-cell office:value-type="float" office:value="12688" table:style-name="ce4">
            <text:p><text:s/>12.68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STITUTO COMPRENSIVO ADA NEGRI</text:p>
          </table:table-cell>
          <table:table-cell office:value-type="date" office:date-value="2026-04-16T00:00:00" table:style-name="ce3">
            <text:p>16/04/2026 00:00</text:p>
          </table:table-cell>
          <table:table-cell office:value-type="float" office:value="10000" table:style-name="ce4">
            <text:p><text:s/>10.0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ORA SISTEMI INFORMATICI S.R.L.</text:p>
          </table:table-cell>
          <table:table-cell office:value-type="date" office:date-value="2026-04-16T00:00:00" table:style-name="ce3">
            <text:p>16/04/2026 00:00</text:p>
          </table:table-cell>
          <table:table-cell office:value-type="float" office:value="11170.73" table:style-name="ce4">
            <text:p><text:s/>11.170,7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im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.N.U.S.C.A. SRL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200" table:style-name="ce4">
            <text:p><text:s/>2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ULE SOC. COOP. SOCIALE O.N.L.U.S.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2000" table:style-name="ce4">
            <text:p><text:s/>2.0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ULE SOC. COOP. SOCIALE O.N.L.U.S.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268" table:style-name="ce4">
            <text:p><text:s/>26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NOE' EDOARDO DI NOE' ALDO &amp; C. SNCC.SDF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64.05" table:style-name="ce4">
            <text:p><text:s/>64,0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NOE' EDOARDO DI NOE' ALDO &amp; C. SNCC.SDF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1459.37" table:style-name="ce4">
            <text:p><text:s/>1.459,3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NOE' EDOARDO DI NOE' ALDO &amp; C. SNCC.SDF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917.94" table:style-name="ce4">
            <text:p><text:s/>917,9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NOE' EDOARDO DI NOE' ALDO &amp; C. SNCC.SDF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71.66" table:style-name="ce4">
            <text:p><text:s/>71,6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NOE' EDOARDO DI NOE' ALDO &amp; C. SNCC.SDF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500" table:style-name="ce4">
            <text:p><text:s/>5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LEDIS s.r.l<text:s/>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167.7" table:style-name="ce4">
            <text:p><text:s/>167,7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EMAFORI BUSNELLI <text:s/>S.r.l.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778.97" table:style-name="ce4">
            <text:p><text:s/>778,9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EMAFORI BUSNELLI <text:s/>S.r.l.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1338.34" table:style-name="ce4">
            <text:p><text:s/>1.338,3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EMAFORI BUSNELLI <text:s/>S.r.l.</text:p>
          </table:table-cell>
          <table:table-cell office:value-type="date" office:date-value="2026-04-17T00:00:00" table:style-name="ce3">
            <text:p>17/04/2026 00:00</text:p>
          </table:table-cell>
          <table:table-cell office:value-type="float" office:value="943.67" table:style-name="ce4">
            <text:p><text:s/>943,6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RROCCHIA DI SAN GIOVANNI BATTISTA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4733.6000000000004" table:style-name="ce4">
            <text:p><text:s/>4.733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ADINA RADIO S.R.L.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6550" table:style-name="ce4">
            <text:p><text:s/>6.55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ADINA RADIO S.R.L.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1406.5" table:style-name="ce4">
            <text:p><text:s/>1.406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.NET SERVIZI INFORMATICI SRL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6300" table:style-name="ce4">
            <text:p><text:s/>6.3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.NET SERVIZI INFORMATICI SRL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595.44000000000005" table:style-name="ce4">
            <text:p><text:s/>595,4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L LIBRISTA DI LUCA PREVIATO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2866.99" table:style-name="ce4">
            <text:p><text:s/>2.866,9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nci Digitale S.p.A.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819.94" table:style-name="ce4">
            <text:p><text:s/>819,9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nci Digitale S.p.A.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1255.3800000000001" table:style-name="ce4">
            <text:p><text:s/>1.255,3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ZIENDA SPECIALE SERVIZI ALLA PERSONA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12041.92" table:style-name="ce4">
            <text:p><text:s/>12.041,9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ZIENDA SPECIALE SERVIZI ALLA PERSONA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23315.9" table:style-name="ce4">
            <text:p><text:s/>23.315,9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ZIENDA SPECIALE SERVIZI ALLA PERSONA</text:p>
          </table:table-cell>
          <table:table-cell office:value-type="date" office:date-value="2026-04-20T00:00:00" table:style-name="ce3">
            <text:p>20/04/2026 00:00</text:p>
          </table:table-cell>
          <table:table-cell office:value-type="float" office:value="6505.78" table:style-name="ce4">
            <text:p><text:s/>6.505,7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.T. S.P.A.</text:p>
          </table:table-cell>
          <table:table-cell office:value-type="date" office:date-value="2026-04-21T00:00:00" table:style-name="ce3">
            <text:p>21/04/2026 00:00</text:p>
          </table:table-cell>
          <table:table-cell office:value-type="float" office:value="7334.47" table:style-name="ce4">
            <text:p><text:s/>7.334,4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.T. S.P.A.</text:p>
          </table:table-cell>
          <table:table-cell office:value-type="date" office:date-value="2026-04-21T00:00:00" table:style-name="ce3">
            <text:p>21/04/2026 00:00</text:p>
          </table:table-cell>
          <table:table-cell office:value-type="float" office:value="357.72" table:style-name="ce4">
            <text:p><text:s/>357,7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NDADORI MEGASTORE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1430.74" table:style-name="ce4">
            <text:p><text:s/>1.430,7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NDADORI MEGASTORE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1436.26" table:style-name="ce4">
            <text:p><text:s/>1.436,2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AN LUIGI SOCIETA' COOPERATIVA SOCIALE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4116" table:style-name="ce4">
            <text:p><text:s/>4.116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SAN LUIGI SOCIETA' COOPERATIVA SOCIALE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4557" table:style-name="ce4">
            <text:p><text:s/>4.557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LE <text:s/>S.R.L.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34045.54" table:style-name="ce4">
            <text:p><text:s/>34.045,5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in conto capitale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LE <text:s/>S.R.L.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17896.560000000001" table:style-name="ce4">
            <text:p><text:s/>17.896,5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in conto capitale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LE <text:s/>S.R.L.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7475.56" table:style-name="ce4">
            <text:p><text:s/>7.475,5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in conto capitale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MERA DI COMMERCIO METROPOLITANA DI MILANO MONZA BRIANZA LODI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21.35" table:style-name="ce4">
            <text:p><text:s/>21,3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53.68" table:style-name="ce4">
            <text:p><text:s/>53,6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494.1" table:style-name="ce4">
            <text:p><text:s/>494,1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801.54" table:style-name="ce4">
            <text:p><text:s/>801,5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26.84" table:style-name="ce4">
            <text:p><text:s/>26,8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805.2" table:style-name="ce4">
            <text:p><text:s/>805,2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53.68" table:style-name="ce4">
            <text:p><text:s/>53,6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501.42" table:style-name="ce4">
            <text:p><text:s/>501,4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SSOCIAZIONE COMMERCIANTI ABBIATEGRASSO E DEL CIRCONDARIO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9638" table:style-name="ce4">
            <text:p><text:s/>9.63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3T00:00:00" table:style-name="ce3">
            <text:p>23/04/2026 00:00</text:p>
          </table:table-cell>
          <table:table-cell office:value-type="float" office:value="501.42" table:style-name="ce4">
            <text:p><text:s/>501,4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OWDEN ASSITECA SP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602.86" table:style-name="ce4">
            <text:p><text:s/>602,8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794.07" table:style-name="ce4">
            <text:p><text:s/>794,0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120.93" table:style-name="ce4">
            <text:p><text:s/>120,9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768.6" table:style-name="ce4">
            <text:p><text:s/>768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439.2" table:style-name="ce4">
            <text:p><text:s/>439,2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794.07" table:style-name="ce4">
            <text:p><text:s/>794,0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120.93" table:style-name="ce4">
            <text:p><text:s/>120,9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768.6" table:style-name="ce4">
            <text:p><text:s/>768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439.2" table:style-name="ce4">
            <text:p><text:s/>439,2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 MEMORIA DEL MONDO SAS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1542.85" table:style-name="ce4">
            <text:p><text:s/>1.542,8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 MEMORIA DEL MONDO SAS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300.14999999999998" table:style-name="ce4">
            <text:p><text:s/>300,1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giNe S.p.A.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658.8" table:style-name="ce4">
            <text:p><text:s/>658,8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giNe S.p.A.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219.6" table:style-name="ce4">
            <text:p><text:s/>219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.N.P.A. Ente Nazionale Protezione Animali Pavia</text:p>
          </table:table-cell>
          <table:table-cell office:value-type="date" office:date-value="2026-04-24T00:00:00" table:style-name="ce3">
            <text:p>24/04/2026 00:00</text:p>
          </table:table-cell>
          <table:table-cell office:value-type="float" office:value="1249.5999999999999" table:style-name="ce4">
            <text:p><text:s/>1.249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HI.TE.MA. S.R.L.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13200" table:style-name="ce4">
            <text:p><text:s/>13.2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SOLE srl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40521.57" table:style-name="ce4">
            <text:p><text:s/>40.521,5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G.COLDESINA DANILO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6318.62" table:style-name="ce4">
            <text:p><text:s/>6.318,62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INISTERO DELLE INFRASTRUTTURE E DEI TRASPORTI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170.64" table:style-name="ce4">
            <text:p><text:s/>170,6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2646.57" table:style-name="ce4">
            <text:p><text:s/>2.646,5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1139.5999999999999" table:style-name="ce4">
            <text:p><text:s/>1.139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90.65" table:style-name="ce4">
            <text:p><text:s/>90,6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2036.78" table:style-name="ce4">
            <text:p><text:s/>2.036,7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.I.A.E.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501.69" table:style-name="ce4">
            <text:p><text:s/>501,6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.I.A.E.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40.1" table:style-name="ce4">
            <text:p><text:s/>40,1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 GIORGI &amp; MACALLI s.r.l.<text:s/>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73.3" table:style-name="ce4">
            <text:p><text:s/>73,3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 GIORGI &amp; MACALLI s.r.l.<text:s/>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158.44999999999999" table:style-name="ce4">
            <text:p><text:s/>158,4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 GIORGI &amp; MACALLI s.r.l.<text:s/>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304.95" table:style-name="ce4">
            <text:p><text:s/>304,9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VERO ELECTRONICS S.R.L.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997.11" table:style-name="ce4">
            <text:p><text:s/>997,1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in conto capitale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IBRERIE GIUNTI AL PUNTO</text:p>
          </table:table-cell>
          <table:table-cell office:value-type="date" office:date-value="2026-04-27T00:00:00" table:style-name="ce3">
            <text:p>27/04/2026 00:00</text:p>
          </table:table-cell>
          <table:table-cell office:value-type="float" office:value="2867" table:style-name="ce4">
            <text:p><text:s/>2.867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-FIL S.R.L.</text:p>
          </table:table-cell>
          <table:table-cell office:value-type="date" office:date-value="2026-04-29T00:00:00" table:style-name="ce3">
            <text:p>29/04/2026 00:00</text:p>
          </table:table-cell>
          <table:table-cell office:value-type="float" office:value="1464" table:style-name="ce4">
            <text:p><text:s/>1.464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im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UBA BUSINESS S.R.L.</text:p>
          </table:table-cell>
          <table:table-cell office:value-type="date" office:date-value="2026-04-29T00:00:00" table:style-name="ce3">
            <text:p>29/04/2026 00:00</text:p>
          </table:table-cell>
          <table:table-cell office:value-type="float" office:value="148.83000000000001" table:style-name="ce4">
            <text:p><text:s/>148,8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im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TARCH S.R.L.</text:p>
          </table:table-cell>
          <table:table-cell office:value-type="date" office:date-value="2026-04-29T00:00:00" table:style-name="ce3">
            <text:p>29/04/2026 00:00</text:p>
          </table:table-cell>
          <table:table-cell office:value-type="float" office:value="3660" table:style-name="ce4">
            <text:p><text:s/>3.66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im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CIETA' SERVIZI E LAVORI P.A. S.R.L.</text:p>
          </table:table-cell>
          <table:table-cell office:value-type="date" office:date-value="2026-04-29T00:00:00" table:style-name="ce3">
            <text:p>29/04/2026 00:00</text:p>
          </table:table-cell>
          <table:table-cell office:value-type="float" office:value="1281" table:style-name="ce4">
            <text:p><text:s/>1.281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CIETA' SERVIZI E LAVORI P.A. S.R.L.</text:p>
          </table:table-cell>
          <table:table-cell office:value-type="date" office:date-value="2026-04-29T00:00:00" table:style-name="ce3">
            <text:p>29/04/2026 00:00</text:p>
          </table:table-cell>
          <table:table-cell office:value-type="float" office:value="4190.7" table:style-name="ce4">
            <text:p><text:s/>4.190,7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CONOMO COMUNALE FERRARI SILVIA MARIA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211.32" table:style-name="ce4">
            <text:p><text:s/>211,32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CONOMO COMUNALE FERRARI SILVIA MARIA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7.8" table:style-name="ce4">
            <text:p><text:s/>7,8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CONOMO COMUNALE FERRARI SILVIA MARIA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40" table:style-name="ce4">
            <text:p><text:s/>40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CONOMO COMUNALE FERRARI SILVIA MARIA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53" table:style-name="ce4">
            <text:p><text:s/>53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CONOMO COMUNALE FERRARI SILVIA MARIA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318.83999999999997" table:style-name="ce4">
            <text:p><text:s/>318,84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CONOMO COMUNALE FERRARI SILVIA MARIA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8.9" table:style-name="ce4">
            <text:p><text:s/>8,9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CONOMO COMUNALE FERRARI SILVIA MARIA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280.13" table:style-name="ce4">
            <text:p><text:s/>280,13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CANON ITAL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264.25" table:style-name="ce4">
            <text:p><text:s/>264,2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NON ITAL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90.73" table:style-name="ce4">
            <text:p><text:s/>190,7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019.92" table:style-name="ce4">
            <text:p><text:s/>1.019,9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473.36" table:style-name="ce4">
            <text:p><text:s/>473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52.5" table:style-name="ce4">
            <text:p><text:s/>152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441.64" table:style-name="ce4">
            <text:p><text:s/>441,6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30.54" table:style-name="ce4">
            <text:p><text:s/>130,5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2.2" table:style-name="ce4">
            <text:p><text:s/>12,2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52.5" table:style-name="ce4">
            <text:p><text:s/>152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4.88" table:style-name="ce4">
            <text:p><text:s/>4,8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19.56" table:style-name="ce4">
            <text:p><text:s/>119,5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02.48" table:style-name="ce4">
            <text:p><text:s/>102,4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web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30.9" table:style-name="ce4">
            <text:p><text:s/>30,9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336.37" table:style-name="ce4">
            <text:p><text:s/>336,3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353.76" table:style-name="ce4">
            <text:p><text:s/>353,7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8.5" table:style-name="ce4">
            <text:p><text:s/>8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494.49" table:style-name="ce4">
            <text:p><text:s/>1.494,4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3644.07" table:style-name="ce4">
            <text:p><text:s/>3.644,0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9566.32" table:style-name="ce4">
            <text:p><text:s/>19.566,3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2347.7399999999998" table:style-name="ce4">
            <text:p><text:s/>2.347,7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289.63" table:style-name="ce4">
            <text:p><text:s/>289,6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302.11" table:style-name="ce4">
            <text:p><text:s/>302,1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591.74" table:style-name="ce4">
            <text:p><text:s/>591,7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1311.02" table:style-name="ce4">
            <text:p><text:s/>11.311,0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241.66" table:style-name="ce4">
            <text:p><text:s/>241,6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282.73" table:style-name="ce4">
            <text:p><text:s/>282,7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330.26" table:style-name="ce4">
            <text:p><text:s/>330,2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1.31" table:style-name="ce4">
            <text:p><text:s/>1,3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4-30T00:00:00" table:style-name="ce3">
            <text:p>30/04/2026 00:00</text:p>
          </table:table-cell>
          <table:table-cell office:value-type="float" office:value="60.11" table:style-name="ce4">
            <text:p><text:s/>60,1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473.56" table:style-name="ce4">
            <text:p><text:s/>473,5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315.36" table:style-name="ce4">
            <text:p><text:s/>315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44.12" table:style-name="ce4">
            <text:p><text:s/>44,1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11.19" table:style-name="ce4">
            <text:p><text:s/>111,1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577.38" table:style-name="ce4">
            <text:p><text:s/>1.577,3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22.45" table:style-name="ce4">
            <text:p><text:s/>22,4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202.28" table:style-name="ce4">
            <text:p><text:s/>202,2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077.32" table:style-name="ce4">
            <text:p><text:s/>1.077,3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78.180000000000007" table:style-name="ce4">
            <text:p><text:s/>78,1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21.43" table:style-name="ce4">
            <text:p><text:s/>21,4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881.95" table:style-name="ce4">
            <text:p><text:s/>881,9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015.27" table:style-name="ce4">
            <text:p><text:s/>1.015,2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122.9100000000001" table:style-name="ce4">
            <text:p><text:s/>1.122,9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2.08" table:style-name="ce4">
            <text:p><text:s/>12,0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78.5" table:style-name="ce4">
            <text:p><text:s/>178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75.25" table:style-name="ce4">
            <text:p><text:s/>175,2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272.99" table:style-name="ce4">
            <text:p><text:s/>272,9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305.49" table:style-name="ce4">
            <text:p><text:s/>305,4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38.380000000000003" table:style-name="ce4">
            <text:p><text:s/>38,3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1.43" table:style-name="ce4">
            <text:p><text:s/>51,4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491.25" table:style-name="ce4">
            <text:p><text:s/>491,2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20.62" table:style-name="ce4">
            <text:p><text:s/>120,6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41.36" table:style-name="ce4">
            <text:p><text:s/>541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49.88" table:style-name="ce4">
            <text:p><text:s/>549,8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47.78" table:style-name="ce4">
            <text:p><text:s/>47,7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0.16" table:style-name="ce4">
            <text:p><text:s/>50,1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142.1400000000003" table:style-name="ce4">
            <text:p><text:s/>5.142,1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961.42" table:style-name="ce4">
            <text:p><text:s/>5.961,4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414.08" table:style-name="ce4">
            <text:p><text:s/>414,0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334.52" table:style-name="ce4">
            <text:p><text:s/>334,5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315.44" table:style-name="ce4">
            <text:p><text:s/>315,4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293.86" table:style-name="ce4">
            <text:p><text:s/>293,8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2.3" table:style-name="ce4">
            <text:p><text:s/>12,3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49" table:style-name="ce4">
            <text:p><text:s/>549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00" table:style-name="ce4">
            <text:p><text:s/>5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97.79999999999995" table:style-name="ce4">
            <text:p><text:s/>597,8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00" table:style-name="ce4">
            <text:p><text:s/>5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646.6" table:style-name="ce4">
            <text:p><text:s/>646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250" table:style-name="ce4">
            <text:p><text:s/>25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988.2" table:style-name="ce4">
            <text:p><text:s/>988,2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970.3" table:style-name="ce4">
            <text:p><text:s/>1.970,3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781.2" table:style-name="ce4">
            <text:p><text:s/>1.781,2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4289.5200000000004" table:style-name="ce4">
            <text:p><text:s/>4.289,5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EDIASAT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9437.6" table:style-name="ce4">
            <text:p><text:s/>9.437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BLI SRL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952" table:style-name="ce4">
            <text:p><text:s/>1.95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FORMA Srl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965.82" table:style-name="ce4">
            <text:p><text:s/>965,8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LFINO &amp; PARTNERS SpA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500" table:style-name="ce4">
            <text:p><text:s/>5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LFINO &amp; PARTNERS SpA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61.2" table:style-name="ce4">
            <text:p><text:s/>61,2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TUDIO SIGAUDO SRL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390.4" table:style-name="ce4">
            <text:p><text:s/>390,4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MONTE DEI PASCHI DI SIENA SPA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220" table:style-name="ce4">
            <text:p><text:s/>1.22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ASEIN S.R.L.</text:p>
          </table:table-cell>
          <table:table-cell office:value-type="date" office:date-value="2026-05-04T00:00:00" table:style-name="ce3">
            <text:p>04/05/2026 00:00</text:p>
          </table:table-cell>
          <table:table-cell office:value-type="float" office:value="1342" table:style-name="ce4">
            <text:p><text:s/>1.34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INISTERO DELLE INFRASTRUTTURE E DEI TRASPORTI</text:p>
          </table:table-cell>
          <table:table-cell office:value-type="date" office:date-value="2026-05-05T00:00:00" table:style-name="ce3">
            <text:p>05/05/2026 00:00</text:p>
          </table:table-cell>
          <table:table-cell office:value-type="float" office:value="32.71" table:style-name="ce4">
            <text:p><text:s/>32,7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378.74" table:style-name="ce4">
            <text:p><text:s/>378,7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245.47" table:style-name="ce4">
            <text:p><text:s/>245,4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1579.81" table:style-name="ce4">
            <text:p><text:s/>1.579,8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624.02" table:style-name="ce4">
            <text:p><text:s/>624,0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1915.53" table:style-name="ce4">
            <text:p><text:s/>1.915,5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334.83" table:style-name="ce4">
            <text:p><text:s/>334,8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724.53" table:style-name="ce4">
            <text:p><text:s/>724,5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1159.99" table:style-name="ce4">
            <text:p><text:s/>1.159,9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480.46" table:style-name="ce4">
            <text:p><text:s/>480,4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4819.3999999999996" table:style-name="ce4">
            <text:p><text:s/>4.819,4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1327.82" table:style-name="ce4">
            <text:p><text:s/>1.327,8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09T00:00:00" table:style-name="ce3">
            <text:p>09/05/2026 00:00</text:p>
          </table:table-cell>
          <table:table-cell office:value-type="float" office:value="8464.99" table:style-name="ce4">
            <text:p><text:s/>8.464,9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TE FERRO BATTUTO S.N.C.</text:p>
          </table:table-cell>
          <table:table-cell office:value-type="date" office:date-value="2026-05-11T00:00:00" table:style-name="ce3">
            <text:p>11/05/2026 00:00</text:p>
          </table:table-cell>
          <table:table-cell office:value-type="float" office:value="4148" table:style-name="ce4">
            <text:p><text:s/>4.14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capitale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3444.61" table:style-name="ce4">
            <text:p><text:s/>3.444,6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1403.71" table:style-name="ce4">
            <text:p><text:s/>1.403,7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216.17" table:style-name="ce4">
            <text:p><text:s/>216,1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975.56" table:style-name="ce4">
            <text:p><text:s/>975,5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488.51" table:style-name="ce4">
            <text:p><text:s/>488,5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1499.54" table:style-name="ce4">
            <text:p><text:s/>1.499,5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262.12" table:style-name="ce4">
            <text:p><text:s/>262,1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661.29" table:style-name="ce4">
            <text:p><text:s/>661,2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969.74" table:style-name="ce4">
            <text:p><text:s/>969,7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376.12" table:style-name="ce4">
            <text:p><text:s/>376,1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5649.36" table:style-name="ce4">
            <text:p><text:s/>5.649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1269.67" table:style-name="ce4">
            <text:p><text:s/>1.269,6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8692.9" table:style-name="ce4">
            <text:p><text:s/>8.692,9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web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63.48" table:style-name="ce4">
            <text:p><text:s/>63,4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web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30.9" table:style-name="ce4">
            <text:p><text:s/>30,9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MINISTERO DELL'INTERNO - DIPARTIMENTO PER GLI AFFARI INTERNI E TERRITORIALI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22375.17" table:style-name="ce4">
            <text:p><text:s/>22.375,1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VAL SERVICE LEASE ITAL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517.79" table:style-name="ce4">
            <text:p><text:s/>517,7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VAL SERVICE LEASE ITAL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16.489999999999998" table:style-name="ce4">
            <text:p><text:s/>16,4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VAL SERVICE LEASE ITALIA S.P.A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517.79" table:style-name="ce4">
            <text:p><text:s/>517,7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URORA GROUP S.R.L.</text:p>
          </table:table-cell>
          <table:table-cell office:value-type="date" office:date-value="2026-05-12T00:00:00" table:style-name="ce3">
            <text:p>12/05/2026 00:00</text:p>
          </table:table-cell>
          <table:table-cell office:value-type="float" office:value="610" table:style-name="ce4">
            <text:p><text:s/>61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DI BONIFICA EST TICINO VILLORESI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40.130000000000003" table:style-name="ce4">
            <text:p><text:s/>40,1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4662.88" table:style-name="ce4">
            <text:p><text:s/>4.662,8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125.98" table:style-name="ce4">
            <text:p><text:s/>125,9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1512.27" table:style-name="ce4">
            <text:p><text:s/>1.512,2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1890.32" table:style-name="ce4">
            <text:p><text:s/>1.890,3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4410.8100000000004" table:style-name="ce4">
            <text:p><text:s/>4.410,8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4715.51" table:style-name="ce4">
            <text:p><text:s/>4.715,5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127.44" table:style-name="ce4">
            <text:p><text:s/>127,4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1529.36" table:style-name="ce4">
            <text:p><text:s/>1.529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1911.69" table:style-name="ce4">
            <text:p><text:s/>1.911,6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4460.59" table:style-name="ce4">
            <text:p><text:s/>4.460,5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NOVIT BUILDING SOLUTION S.P.A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1554.29" table:style-name="ce4">
            <text:p><text:s/>1.554,2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DILE TRIMBOLI S.R.L.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2928" table:style-name="ce4">
            <text:p><text:s/>2.92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ROSATE</text:p>
          </table:table-cell>
          <table:table-cell office:value-type="date" office:date-value="2026-05-13T00:00:00" table:style-name="ce3">
            <text:p>13/05/2026 00:00</text:p>
          </table:table-cell>
          <table:table-cell office:value-type="float" office:value="2782.02" table:style-name="ce4">
            <text:p><text:s/>2.782,0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-GIULI PRIMO PAOLO</text:p>
          </table:table-cell>
          <table:table-cell office:value-type="date" office:date-value="2026-05-14T00:00:00" table:style-name="ce3">
            <text:p>14/05/2026 00:00</text:p>
          </table:table-cell>
          <table:table-cell office:value-type="float" office:value="2510" table:style-name="ce4">
            <text:p><text:s/>2.510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SSALACQUA <text:s/>LUIGI</text:p>
          </table:table-cell>
          <table:table-cell office:value-type="date" office:date-value="2026-05-14T00:00:00" table:style-name="ce3">
            <text:p>14/05/2026 00:00</text:p>
          </table:table-cell>
          <table:table-cell office:value-type="float" office:value="1689" table:style-name="ce4">
            <text:p><text:s/>1.689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LATI PATRIZIA</text:p>
          </table:table-cell>
          <table:table-cell office:value-type="date" office:date-value="2026-05-14T00:00:00" table:style-name="ce3">
            <text:p>14/05/2026 00:00</text:p>
          </table:table-cell>
          <table:table-cell office:value-type="float" office:value="1689" table:style-name="ce4">
            <text:p><text:s/>1.689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OSSI MARIA LUISA</text:p>
          </table:table-cell>
          <table:table-cell office:value-type="date" office:date-value="2026-05-14T00:00:00" table:style-name="ce3">
            <text:p>14/05/2026 00:00</text:p>
          </table:table-cell>
          <table:table-cell office:value-type="float" office:value="1763" table:style-name="ce4">
            <text:p><text:s/>1.763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CCHIA ALESSANDRO PAOLO</text:p>
          </table:table-cell>
          <table:table-cell office:value-type="date" office:date-value="2026-05-14T00:00:00" table:style-name="ce3">
            <text:p>14/05/2026 00:00</text:p>
          </table:table-cell>
          <table:table-cell office:value-type="float" office:value="1689" table:style-name="ce4">
            <text:p><text:s/>1.689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<text:s/>PagoPA S.p.A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100.71" table:style-name="ce4">
            <text:p><text:s/>100,7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im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31778.560000000001" table:style-name="ce4">
            <text:p><text:s/>31.778,5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1271.1400000000001" table:style-name="ce4">
            <text:p><text:s/>1.271,1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3691.49" table:style-name="ce4">
            <text:p><text:s/>3.691,4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147.66" table:style-name="ce4">
            <text:p><text:s/>147,6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6681.77" table:style-name="ce4">
            <text:p><text:s/>6.681,7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8153.37" table:style-name="ce4">
            <text:p><text:s/>8.153,3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FRASSINORO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142" table:style-name="ce4">
            <text:p><text:s/>14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CS CAREGIVER <text:s/>COOPERATIVA SOCIALE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44.1" table:style-name="ce4">
            <text:p><text:s/>44,1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CS CAREGIVER <text:s/>COOPERATIVA SOCIALE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75.599999999999994" table:style-name="ce4">
            <text:p><text:s/>75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CS CAREGIVER <text:s/>COOPERATIVA SOCIALE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447.92" table:style-name="ce4">
            <text:p><text:s/>447,9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CS CAREGIVER <text:s/>COOPERATIVA SOCIALE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1100" table:style-name="ce4">
            <text:p><text:s/>1.1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URORA GROUP S.R.L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5679.87" table:style-name="ce4">
            <text:p><text:s/>5.679,8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AURORA GROUP S.R.L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524.6" table:style-name="ce4">
            <text:p><text:s/>524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URORA GROUP S.R.L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5679.87" table:style-name="ce4">
            <text:p><text:s/>5.679,8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URORA GROUP S.R.L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524.6" table:style-name="ce4">
            <text:p><text:s/>524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URORA GROUP S.R.L.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5679.87" table:style-name="ce4">
            <text:p><text:s/>5.679,8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NDAZIONE ISTITUTO SACRA FAMIGLIA - ONLUS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711" table:style-name="ce4">
            <text:p><text:s/>711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NDAZIONE ISTITUTO SACRA FAMIGLIA - ONLUS</text:p>
          </table:table-cell>
          <table:table-cell office:value-type="date" office:date-value="2026-05-18T00:00:00" table:style-name="ce3">
            <text:p>18/05/2026 00:00</text:p>
          </table:table-cell>
          <table:table-cell office:value-type="float" office:value="869" table:style-name="ce4">
            <text:p><text:s/>869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EBANNA COSTRUZIONI S.R.L.</text:p>
          </table:table-cell>
          <table:table-cell office:value-type="date" office:date-value="2026-05-19T00:00:00" table:style-name="ce3">
            <text:p>19/05/2026 00:00</text:p>
          </table:table-cell>
          <table:table-cell office:value-type="float" office:value="3058" table:style-name="ce4">
            <text:p><text:s/>3.05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OLI FERRARI &amp; C. SPA</text:p>
          </table:table-cell>
          <table:table-cell office:value-type="date" office:date-value="2026-05-20T00:00:00" table:style-name="ce3">
            <text:p>20/05/2026 00:00</text:p>
          </table:table-cell>
          <table:table-cell office:value-type="float" office:value="610" table:style-name="ce4">
            <text:p><text:s/>61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LLOWES <text:s/>LEONARDI S.P.A.</text:p>
          </table:table-cell>
          <table:table-cell office:value-type="date" office:date-value="2026-05-20T00:00:00" table:style-name="ce3">
            <text:p>20/05/2026 00:00</text:p>
          </table:table-cell>
          <table:table-cell office:value-type="float" office:value="36.6" table:style-name="ce4">
            <text:p><text:s/>36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IESSE DI BAVASTRO STEFANO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257.91000000000003" table:style-name="ce4">
            <text:p><text:s/>257,9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ONGO CARPENTERIA IN FERRO DI LONGO ROBERTO - LCF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225.7" table:style-name="ce4">
            <text:p><text:s/>225,7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826.51" table:style-name="ce4">
            <text:p><text:s/>826,5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3416.12" table:style-name="ce4">
            <text:p><text:s/>3.416,1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3698.97" table:style-name="ce4">
            <text:p><text:s/>3.698,9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1278.32" table:style-name="ce4">
            <text:p><text:s/>1.278,3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66.12" table:style-name="ce4">
            <text:p><text:s/>66,1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20832.84" table:style-name="ce4">
            <text:p><text:s/>20.832,8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171.48" table:style-name="ce4">
            <text:p><text:s/>171,4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66.84" table:style-name="ce4">
            <text:p><text:s/>66,8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1342.43" table:style-name="ce4">
            <text:p><text:s/>1.342,4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UPEL MILANO SRL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1750" table:style-name="ce4">
            <text:p><text:s/>1.75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TE FERRO BATTUTO S.N.C.</text:p>
          </table:table-cell>
          <table:table-cell office:value-type="date" office:date-value="2026-05-21T00:00:00" table:style-name="ce3">
            <text:p>21/05/2026 00:00</text:p>
          </table:table-cell>
          <table:table-cell office:value-type="float" office:value="8296" table:style-name="ce4">
            <text:p><text:s/>8.296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capitale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IUSPOL S.R.L.S</text:p>
          </table:table-cell>
          <table:table-cell office:value-type="date" office:date-value="2026-06-04T00:00:00" table:style-name="ce3">
            <text:p>04/06/2026 00:00</text:p>
          </table:table-cell>
          <table:table-cell office:value-type="float" office:value="258.5" table:style-name="ce4">
            <text:p><text:s/>258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MACERATA</text:p>
          </table:table-cell>
          <table:table-cell office:value-type="date" office:date-value="2026-06-05T00:00:00" table:style-name="ce3">
            <text:p>05/06/2026 00:00</text:p>
          </table:table-cell>
          <table:table-cell office:value-type="float" office:value="138" table:style-name="ce4">
            <text:p><text:s/>13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NUOVA ERA S.R.L. RESIDENZA IL GLICINE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972" table:style-name="ce4">
            <text:p><text:s/>97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802.36" table:style-name="ce4">
            <text:p><text:s/>802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539.52" table:style-name="ce4">
            <text:p><text:s/>539,5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12.08" table:style-name="ce4">
            <text:p><text:s/>12,0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96.58" table:style-name="ce4">
            <text:p><text:s/>96,5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194.36" table:style-name="ce4">
            <text:p><text:s/>194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53.14" table:style-name="ce4">
            <text:p><text:s/>53,1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203.61" table:style-name="ce4">
            <text:p><text:s/>203,6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417.79" table:style-name="ce4">
            <text:p><text:s/>417,7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51.08" table:style-name="ce4">
            <text:p><text:s/>51,0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4542.5200000000004" table:style-name="ce4">
            <text:p><text:s/>4.542,5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167.8" table:style-name="ce4">
            <text:p><text:s/>167,8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292.64" table:style-name="ce4">
            <text:p><text:s/>292,6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205.83" table:style-name="ce4">
            <text:p><text:s/>205,8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179.5" table:style-name="ce4">
            <text:p><text:s/>179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4.47" table:style-name="ce4">
            <text:p><text:s/>4,4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495.5" table:style-name="ce4">
            <text:p><text:s/>495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1212.05" table:style-name="ce4">
            <text:p><text:s/>1.212,0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780.92" table:style-name="ce4">
            <text:p><text:s/>780,9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196.85" table:style-name="ce4">
            <text:p><text:s/>196,8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4627.42" table:style-name="ce4">
            <text:p><text:s/>4.627,4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230.4" table:style-name="ce4">
            <text:p><text:s/>230,4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2595.6999999999998" table:style-name="ce4">
            <text:p><text:s/>2.595,7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681.64" table:style-name="ce4">
            <text:p><text:s/>681,6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27.73" table:style-name="ce4">
            <text:p><text:s/>27,7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8T00:00:00" table:style-name="ce3">
            <text:p>08/06/2026 00:00</text:p>
          </table:table-cell>
          <table:table-cell office:value-type="float" office:value="158.56" table:style-name="ce4">
            <text:p><text:s/>158,5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7088.06" table:style-name="ce4">
            <text:p><text:s/>7.088,0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28949.91" table:style-name="ce4">
            <text:p><text:s/>28.949,9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1158" table:style-name="ce4">
            <text:p><text:s/>1.15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3239.72" table:style-name="ce4">
            <text:p><text:s/>3.239,7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129.59" table:style-name="ce4">
            <text:p><text:s/>129,5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OSTE ITALIANE S.P.A.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814.6" table:style-name="ce4">
            <text:p><text:s/>814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RRARI AVV.GIUSEPPE FRANCO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4377.3599999999997" table:style-name="ce4">
            <text:p><text:s/>4.377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RRARI AVV.GIUSEPPE FRANCO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3100.63" table:style-name="ce4">
            <text:p><text:s/>3.100,6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RRARI AVV.GIUSEPPE FRANCO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4060.16" table:style-name="ce4">
            <text:p><text:s/>4.060,1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2A ENERGIA S.P.A.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4032.98" table:style-name="ce4">
            <text:p><text:s/>4.032,9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B STUDIO TECNICO ASSOCIATO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14464.32" table:style-name="ce4">
            <text:p><text:s/>14.464,3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PKAPPA SRL<text:s/></text:p>
          </table:table-cell>
          <table:table-cell office:value-type="date" office:date-value="2026-06-09T00:00:00" table:style-name="ce3">
            <text:p>09/06/2026 00:00</text:p>
          </table:table-cell>
          <table:table-cell office:value-type="float" office:value="1220" table:style-name="ce4">
            <text:p><text:s/>1.22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im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MONTE DEI PASCHI DI SIENA SPA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1589.6" table:style-name="ce4">
            <text:p><text:s/>1.589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teressi passiv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SSA DD.PP.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9633.61" table:style-name="ce4">
            <text:p><text:s/>9.633,6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teressi passiv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SSA DD.PP.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4097.2299999999996" table:style-name="ce4">
            <text:p><text:s/>4.097,2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teressi passiv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SSA DD.PP.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533.28" table:style-name="ce4">
            <text:p><text:s/>533,2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teressi passiv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SSA DD.PP.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2338.42" table:style-name="ce4">
            <text:p><text:s/>2.338,4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teressi passiv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SSA DD.PP.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65.150000000000006" table:style-name="ce4">
            <text:p><text:s/>65,1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teressi passiv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SSA DD.PP.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419.58" table:style-name="ce4">
            <text:p><text:s/>419,5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teressi passiv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SSA DD.PP.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693.69" table:style-name="ce4">
            <text:p><text:s/>693,6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teressi passiv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SSA DD.PP.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553.79999999999995" table:style-name="ce4">
            <text:p><text:s/>553,8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teressi passiv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3190.42" table:style-name="ce4">
            <text:p><text:s/>3.190,4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44.79" table:style-name="ce4">
            <text:p><text:s/>44,7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262.87" table:style-name="ce4">
            <text:p><text:s/>262,8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A S.R.L. Imposte Comunali Affini - società unipersonale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620.82000000000005" table:style-name="ce4">
            <text:p><text:s/>620,8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PKAPPA SRL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2500" table:style-name="ce4">
            <text:p><text:s/>2.5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PKAPPA SRL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PKAPPA SRL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298.8" table:style-name="ce4">
            <text:p><text:s/>298,8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43.97" table:style-name="ce4">
            <text:p><text:s/>43,9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110.82" table:style-name="ce4">
            <text:p><text:s/>110,8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22.37" table:style-name="ce4">
            <text:p><text:s/>22,3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241.62" table:style-name="ce4">
            <text:p><text:s/>241,6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MIRABILIA DEI <text:s/>Soc. Coop. <text:s/>Soc.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797.78" table:style-name="ce4">
            <text:p><text:s/>797,7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E.GASPARI s.r.l.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1830" table:style-name="ce4">
            <text:p><text:s/>1.83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im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E.GASPARI s.r.l.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375.76" table:style-name="ce4">
            <text:p><text:s/>375,7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FFATA' SOCIETA COOPERATIVA <text:s/>DI PROMOZIONE CULTURALE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2484.52" table:style-name="ce4">
            <text:p><text:s/>2.484,5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FFATA' SOCIETA COOPERATIVA <text:s/>DI PROMOZIONE CULTURALE<text:s/>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2046.72" table:style-name="ce4">
            <text:p><text:s/>2.046,7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ENZIA DELLE ENTRATE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3681.24" table:style-name="ce4">
            <text:p><text:s/>3.681,2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ENZIA DELLE ENTRATE</text:p>
          </table:table-cell>
          <table:table-cell office:value-type="date" office:date-value="2026-06-10T00:00:00" table:style-name="ce3">
            <text:p>10/06/2026 00:00</text:p>
          </table:table-cell>
          <table:table-cell office:value-type="float" office:value="309.39" table:style-name="ce4">
            <text:p><text:s/>309,3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NDAZIONE VARNI AGNETTI ONLUS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207" table:style-name="ce4">
            <text:p><text:s/>207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NUOVA ASSISTENZA SOC. COOP. SOC. ONLUS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1033.75" table:style-name="ce4">
            <text:p><text:s/>1.033,7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TART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516.6" table:style-name="ce4">
            <text:p><text:s/>516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MORGANA A.V.F.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1470" table:style-name="ce4">
            <text:p><text:s/>1.47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LEASYS S.p.a.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176.9" table:style-name="ce4">
            <text:p><text:s/>176,9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ASYS S.p.a.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73.67" table:style-name="ce4">
            <text:p><text:s/>73,6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ASYS S.p.a.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216.69" table:style-name="ce4">
            <text:p><text:s/>216,6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ASYS S.p.a.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290.36" table:style-name="ce4">
            <text:p><text:s/>290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RANCOTYP POSTALIA ITALIA SRL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212.28" table:style-name="ce4">
            <text:p><text:s/>212,2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TI GRAFICHE VILLA S.R.L.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793" table:style-name="ce4">
            <text:p><text:s/>793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NTONIAZZI RICCARDO</text:p>
          </table:table-cell>
          <table:table-cell office:value-type="date" office:date-value="2026-06-11T00:00:00" table:style-name="ce3">
            <text:p>11/06/2026 00:00</text:p>
          </table:table-cell>
          <table:table-cell office:value-type="float" office:value="3642" table:style-name="ce4">
            <text:p><text:s/>3.642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Investimenti in beni 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aulon Service S.r.l.</text:p>
          </table:table-cell>
          <table:table-cell office:value-type="date" office:date-value="2026-06-12T00:00:00" table:style-name="ce3">
            <text:p>12/06/2026 00:00</text:p>
          </table:table-cell>
          <table:table-cell office:value-type="float" office:value="1098" table:style-name="ce4">
            <text:p><text:s/>1.09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TAS MUTUA di TRENTO<text:s/></text:p>
          </table:table-cell>
          <table:table-cell office:value-type="date" office:date-value="2026-06-12T00:00:00" table:style-name="ce3">
            <text:p>12/06/2026 00:00</text:p>
          </table:table-cell>
          <table:table-cell office:value-type="float" office:value="200" table:style-name="ce4">
            <text:p><text:s/>2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COTTI DANILO</text:p>
          </table:table-cell>
          <table:table-cell office:value-type="date" office:date-value="2026-06-12T00:00:00" table:style-name="ce3">
            <text:p>12/06/2026 00:00</text:p>
          </table:table-cell>
          <table:table-cell office:value-type="float" office:value="875.96" table:style-name="ce4">
            <text:p><text:s/>875,96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CLOUD TEAM S.R.L.</text:p>
          </table:table-cell>
          <table:table-cell office:value-type="date" office:date-value="2026-06-12T00:00:00" table:style-name="ce3">
            <text:p>12/06/2026 00:00</text:p>
          </table:table-cell>
          <table:table-cell office:value-type="float" office:value="1984.33" table:style-name="ce4">
            <text:p><text:s/>1.984,3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IBRERIA TICINUM DI ELISABETTA BALDUZZI</text:p>
          </table:table-cell>
          <table:table-cell office:value-type="date" office:date-value="2026-06-12T00:00:00" table:style-name="ce3">
            <text:p>12/06/2026 00:00</text:p>
          </table:table-cell>
          <table:table-cell office:value-type="float" office:value="1843" table:style-name="ce4">
            <text:p><text:s/>1.843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LDARINI &amp; ASSOCIATI S.R.L.</text:p>
          </table:table-cell>
          <table:table-cell office:value-type="date" office:date-value="2026-06-12T00:00:00" table:style-name="ce3">
            <text:p>12/06/2026 00:00</text:p>
          </table:table-cell>
          <table:table-cell office:value-type="float" office:value="626" table:style-name="ce4">
            <text:p><text:s/>626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NDAZIONE RENATO PIATTI ONLUS</text:p>
          </table:table-cell>
          <table:table-cell office:value-type="date" office:date-value="2026-06-12T00:00:00" table:style-name="ce3">
            <text:p>12/06/2026 00:00</text:p>
          </table:table-cell>
          <table:table-cell office:value-type="float" office:value="2903.8" table:style-name="ce4">
            <text:p><text:s/>2.903,8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ZIENDA MULTISERVIZI ABBIATENSE GESTIONI AMBIENTALI S.P.A.</text:p>
          </table:table-cell>
          <table:table-cell office:value-type="date" office:date-value="2026-06-12T00:00:00" table:style-name="ce3">
            <text:p>12/06/2026 00:00</text:p>
          </table:table-cell>
          <table:table-cell office:value-type="float" office:value="9092.2800000000007" table:style-name="ce4">
            <text:p><text:s/>9.092,2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-GIULI PRIMO PAOLO</text:p>
          </table:table-cell>
          <table:table-cell office:value-type="date" office:date-value="2026-06-15T00:00:00" table:style-name="ce3">
            <text:p>15/06/2026 00:00</text:p>
          </table:table-cell>
          <table:table-cell office:value-type="float" office:value="11462" table:style-name="ce4">
            <text:p><text:s/>11.462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SSALACQUA <text:s/>LUIGI</text:p>
          </table:table-cell>
          <table:table-cell office:value-type="date" office:date-value="2026-06-15T00:00:00" table:style-name="ce3">
            <text:p>15/06/2026 00:00</text:p>
          </table:table-cell>
          <table:table-cell office:value-type="float" office:value="2360.4" table:style-name="ce4">
            <text:p><text:s/>2.360,4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LATI PATRIZIA</text:p>
          </table:table-cell>
          <table:table-cell office:value-type="date" office:date-value="2026-06-15T00:00:00" table:style-name="ce3">
            <text:p>15/06/2026 00:00</text:p>
          </table:table-cell>
          <table:table-cell office:value-type="float" office:value="2360.4" table:style-name="ce4">
            <text:p><text:s/>2.360,4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OSSI MARIA LUISA</text:p>
          </table:table-cell>
          <table:table-cell office:value-type="date" office:date-value="2026-06-15T00:00:00" table:style-name="ce3">
            <text:p>15/06/2026 00:00</text:p>
          </table:table-cell>
          <table:table-cell office:value-type="float" office:value="3191" table:style-name="ce4">
            <text:p><text:s/>3.191,0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CCHIA ALESSANDRO PAOLO</text:p>
          </table:table-cell>
          <table:table-cell office:value-type="date" office:date-value="2026-06-15T00:00:00" table:style-name="ce3">
            <text:p>15/06/2026 00:00</text:p>
          </table:table-cell>
          <table:table-cell office:value-type="float" office:value="2360.4" table:style-name="ce4">
            <text:p><text:s/>2.360,40<text:s/></text:p>
          </table:table-cell>
          <table:table-cell office:value-type="string" table:style-name="ce2">
            <text:p>Persona fisica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ORIENTAMENTO "IL FILEREMO"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662" table:style-name="ce4">
            <text:p><text:s/>66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ORIENTAMENTO "IL FILEREMO"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673" table:style-name="ce4">
            <text:p><text:s/>673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ORIENTAMENTO "IL FILEREMO"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662" table:style-name="ce4">
            <text:p><text:s/>66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ORIENTAMENTO "IL FILEREMO"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633.5" table:style-name="ce4">
            <text:p><text:s/>633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ORIENTAMENTO "IL FILEREMO"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640" table:style-name="ce4">
            <text:p><text:s/>64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ORIENTAMENTO "IL FILEREMO"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656.5" table:style-name="ce4">
            <text:p><text:s/>656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ORIENTAMENTO "IL FILEREMO"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673" table:style-name="ce4">
            <text:p><text:s/>673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ORIENTAMENTO "IL FILEREMO"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656.5" table:style-name="ce4">
            <text:p><text:s/>656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ORIENTAMENTO "IL FILEREMO"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651" table:style-name="ce4">
            <text:p><text:s/>651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VEL GROUP S.R.L.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157.38" table:style-name="ce4">
            <text:p><text:s/>157,3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RMEL S.R.L.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342" table:style-name="ce4">
            <text:p><text:s/>34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AN LUIGI SOCIETA' COOPERATIVA SOCIALE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4410" table:style-name="ce4">
            <text:p><text:s/>4.41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AN LUIGI SOCIETA' COOPERATIVA SOCIALE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4557" table:style-name="ce4">
            <text:p><text:s/>4.557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.N.P.A. Ente Nazionale Protezione Animali Pavia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397.4" table:style-name="ce4">
            <text:p><text:s/>397,4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.N.P.A. Ente Nazionale Protezione Animali Pavia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451.8" table:style-name="ce4">
            <text:p><text:s/>451,8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ALD Automotive Italia S.r.l.</text:p>
          </table:table-cell>
          <table:table-cell office:value-type="date" office:date-value="2026-06-16T00:00:00" table:style-name="ce3">
            <text:p>16/06/2026 00:00</text:p>
          </table:table-cell>
          <table:table-cell office:value-type="float" office:value="576.72" table:style-name="ce4">
            <text:p><text:s/>576,7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.F.E.S. MEDICAL DI CHIABRERA ANGELO ANTONIO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88.14" table:style-name="ce4">
            <text:p><text:s/>88,1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.F.E.S. MEDICAL DI CHIABRERA ANGELO ANTONIO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88.15" table:style-name="ce4">
            <text:p><text:s/>88,1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ELECOM ITALIA SPA (Gestione fatture ex TIM Italia)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29.57" table:style-name="ce4">
            <text:p><text:s/>29,5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Investimenti in beni immaterial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LSYSTEM SPA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53.68" table:style-name="ce4">
            <text:p><text:s/>53,6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FONDAZIONE ISTITUTO SACRA FAMIGLIA - ONLUS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790" table:style-name="ce4">
            <text:p><text:s/>79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CS CAREGIVER <text:s/>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50.4" table:style-name="ce4">
            <text:p><text:s/>50,4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CS CAREGIVER <text:s/>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1100" table:style-name="ce4">
            <text:p><text:s/>1.1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CS CAREGIVER <text:s/>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63" table:style-name="ce4">
            <text:p><text:s/>63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IBLON S.R.L.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871.08" table:style-name="ce4">
            <text:p><text:s/>871,0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UBBLIFORMEZ SRL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600" table:style-name="ce4">
            <text:p><text:s/>6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1866.04" table:style-name="ce4">
            <text:p><text:s/>1.866,0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33.42" table:style-name="ce4">
            <text:p><text:s/>33,4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971.96" table:style-name="ce4">
            <text:p><text:s/>971,9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22136.17" table:style-name="ce4">
            <text:p><text:s/>22.136,1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5689.31" table:style-name="ce4">
            <text:p><text:s/>5.689,3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3631.8" table:style-name="ce4">
            <text:p><text:s/>3.631,8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24971.439999999999" table:style-name="ce4">
            <text:p><text:s/>24.971,4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6320.1" table:style-name="ce4">
            <text:p><text:s/>6.320,1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3743.21" table:style-name="ce4">
            <text:p><text:s/>3.743,2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356.5" table:style-name="ce4">
            <text:p><text:s/>356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7T00:00:00" table:style-name="ce3">
            <text:p>17/06/2026 00:00</text:p>
          </table:table-cell>
          <table:table-cell office:value-type="float" office:value="1069.5" table:style-name="ce4">
            <text:p><text:s/>1.069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NDAZIONE VARNI AGNETTI ONLUS</text:p>
          </table:table-cell>
          <table:table-cell office:value-type="date" office:date-value="2026-06-18T00:00:00" table:style-name="ce3">
            <text:p>18/06/2026 00:00</text:p>
          </table:table-cell>
          <table:table-cell office:value-type="float" office:value="414" table:style-name="ce4">
            <text:p><text:s/>414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TART</text:p>
          </table:table-cell>
          <table:table-cell office:value-type="date" office:date-value="2026-06-18T00:00:00" table:style-name="ce3">
            <text:p>18/06/2026 00:00</text:p>
          </table:table-cell>
          <table:table-cell office:value-type="float" office:value="645.75" table:style-name="ce4">
            <text:p><text:s/>645,7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8T00:00:00" table:style-name="ce3">
            <text:p>18/06/2026 00:00</text:p>
          </table:table-cell>
          <table:table-cell office:value-type="float" office:value="1509.55" table:style-name="ce4">
            <text:p><text:s/>1.509,5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A SOCIETA' COOPERATIVA SOCIALE</text:p>
          </table:table-cell>
          <table:table-cell office:value-type="date" office:date-value="2026-06-18T00:00:00" table:style-name="ce3">
            <text:p>18/06/2026 00:00</text:p>
          </table:table-cell>
          <table:table-cell office:value-type="float" office:value="66.84" table:style-name="ce4">
            <text:p><text:s/>66,8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.P. RIVESTIMENTI PLASTICI S.R.L.</text:p>
          </table:table-cell>
          <table:table-cell office:value-type="date" office:date-value="2026-06-18T00:00:00" table:style-name="ce3">
            <text:p>18/06/2026 00:00</text:p>
          </table:table-cell>
          <table:table-cell office:value-type="float" office:value="1830" table:style-name="ce4">
            <text:p><text:s/>1.83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BS SERVICE S.A.S. DI BACCI GIACOMO E C.</text:p>
          </table:table-cell>
          <table:table-cell office:value-type="date" office:date-value="2026-06-18T00:00:00" table:style-name="ce3">
            <text:p>18/06/2026 00:00</text:p>
          </table:table-cell>
          <table:table-cell office:value-type="float" office:value="759.6" table:style-name="ce4">
            <text:p><text:s/>759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YO s.p.a..</text:p>
          </table:table-cell>
          <table:table-cell office:value-type="date" office:date-value="2026-06-18T00:00:00" table:style-name="ce3">
            <text:p>18/06/2026 00:00</text:p>
          </table:table-cell>
          <table:table-cell office:value-type="float" office:value="545.34" table:style-name="ce4">
            <text:p><text:s/>545,3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ZIENDA SPECIALE SERVIZI ALLA PERSONA</text:p>
          </table:table-cell>
          <table:table-cell office:value-type="date" office:date-value="2026-06-18T00:00:00" table:style-name="ce3">
            <text:p>18/06/2026 00:00</text:p>
          </table:table-cell>
          <table:table-cell office:value-type="float" office:value="7719.02" table:style-name="ce4">
            <text:p><text:s/>7.719,0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ZIENDA SPECIALE SERVIZI ALLA PERSONA</text:p>
          </table:table-cell>
          <table:table-cell office:value-type="date" office:date-value="2026-06-18T00:00:00" table:style-name="ce3">
            <text:p>18/06/2026 00:00</text:p>
          </table:table-cell>
          <table:table-cell office:value-type="float" office:value="10100.16" table:style-name="ce4">
            <text:p><text:s/>10.100,1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FORMA Srl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482.91" table:style-name="ce4">
            <text:p><text:s/>482,9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UBBLICA SRL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4270" table:style-name="ce4">
            <text:p><text:s/>4.27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471.89" table:style-name="ce4">
            <text:p><text:s/>471,8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230.22" table:style-name="ce4">
            <text:p><text:s/>230,2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200" table:style-name="ce4">
            <text:p><text:s/>2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413.98" table:style-name="ce4">
            <text:p><text:s/>413,9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277.94" table:style-name="ce4">
            <text:p><text:s/>277,9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64.41" table:style-name="ce4">
            <text:p><text:s/>64,4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333.48" table:style-name="ce4">
            <text:p><text:s/>333,4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 HOLDING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1490.27" table:style-name="ce4">
            <text:p><text:s/>1.490,27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.T.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308.23" table:style-name="ce4">
            <text:p><text:s/>308,2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ltre spese corrent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NOE' EDOARDO DI NOE' ALDO &amp; C. SNCC.SDF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128.1" table:style-name="ce4">
            <text:p><text:s/>128,1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<text:s/>NUOVA GRAFICA 2000 S.N.C. DI DANTE NIDASIO E C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341.6" table:style-name="ce4">
            <text:p><text:s/>341,6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TART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581.17999999999995" table:style-name="ce4">
            <text:p><text:s/>581,1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A ERA S.R.L. RESIDENZA IL GLICINE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972" table:style-name="ce4">
            <text:p><text:s/>972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FFATA' SOCIETA COOPERATIVA <text:s/>DI PROMOZIONE CULTURALE<text:s/>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2046.72" table:style-name="ce4">
            <text:p><text:s/>2.046,7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7088.06" table:style-name="ce4">
            <text:p><text:s/>7.088,0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3561.25" table:style-name="ce4">
            <text:p><text:s/>3.561,2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142.44999999999999" table:style-name="ce4">
            <text:p><text:s/>142,4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31672.74" table:style-name="ce4">
            <text:p><text:s/>31.672,7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EXO ITALIA S.P.A.</text:p>
          </table:table-cell>
          <table:table-cell office:value-type="date" office:date-value="2026-06-19T00:00:00" table:style-name="ce3">
            <text:p>19/06/2026 00:00</text:p>
          </table:table-cell>
          <table:table-cell office:value-type="float" office:value="1266.9100000000001" table:style-name="ce4">
            <text:p><text:s/>1.266,9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GIOLI <text:s/>SPA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597.79999999999995" table:style-name="ce4">
            <text:p><text:s/>597,8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1019.92" table:style-name="ce4">
            <text:p><text:s/>1.019,9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473.36" table:style-name="ce4">
            <text:p><text:s/>473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152.5" table:style-name="ce4">
            <text:p><text:s/>152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441.64" table:style-name="ce4">
            <text:p><text:s/>441,6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130.54" table:style-name="ce4">
            <text:p><text:s/>130,5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12.2" table:style-name="ce4">
            <text:p><text:s/>12,2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152.5" table:style-name="ce4">
            <text:p><text:s/>152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4.88" table:style-name="ce4">
            <text:p><text:s/>4,8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119.56" table:style-name="ce4">
            <text:p><text:s/>119,5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STCON S.R.L.</text:p>
          </table:table-cell>
          <table:table-cell office:value-type="date" office:date-value="2026-06-23T00:00:00" table:style-name="ce3">
            <text:p>23/06/2026 00:00</text:p>
          </table:table-cell>
          <table:table-cell office:value-type="float" office:value="102.48" table:style-name="ce4">
            <text:p><text:s/>102,4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.T.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1750.46" table:style-name="ce4">
            <text:p><text:s/>1.750,4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61.28" table:style-name="ce4">
            <text:p><text:s/>61,2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434.52" table:style-name="ce4">
            <text:p><text:s/>434,5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192.22" table:style-name="ce4">
            <text:p><text:s/>192,2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330.69" table:style-name="ce4">
            <text:p><text:s/>330,69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3252.18" table:style-name="ce4">
            <text:p><text:s/>3.252,1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483.52" table:style-name="ce4">
            <text:p><text:s/>483,5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IS ENERGIA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4140.84" table:style-name="ce4">
            <text:p><text:s/>4.140,8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932.1" table:style-name="ce4">
            <text:p><text:s/>932,1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607.72" table:style-name="ce4">
            <text:p><text:s/>607,7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84.63" table:style-name="ce4">
            <text:p><text:s/>84,6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171.48" table:style-name="ce4">
            <text:p><text:s/>171,4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49.32" table:style-name="ce4">
            <text:p><text:s/>49,32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115.33" table:style-name="ce4">
            <text:p><text:s/>115,3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421.41" table:style-name="ce4">
            <text:p><text:s/>421,4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18.100000000000001" table:style-name="ce4">
            <text:p><text:s/>18,1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5248.5" table:style-name="ce4">
            <text:p><text:s/>5.248,5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186.75" table:style-name="ce4">
            <text:p><text:s/>186,75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228.14" table:style-name="ce4">
            <text:p><text:s/>228,14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.P.A.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12.08" table:style-name="ce4">
            <text:p><text:s/>12,0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FONDAZIONE RENATO PIATTI ONLUS</text:p>
          </table:table-cell>
          <table:table-cell office:value-type="date" office:date-value="2026-06-24T00:00:00" table:style-name="ce3">
            <text:p>24/06/2026 00:00</text:p>
          </table:table-cell>
          <table:table-cell office:value-type="float" office:value="2774" table:style-name="ce4">
            <text:p><text:s/>2.774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GA DEI COMUNI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2700" table:style-name="ce4">
            <text:p><text:s/>2.70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ASYS S.p.a.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290.36" table:style-name="ce4">
            <text:p><text:s/>290,3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UNIONE PROVINCIALE ENTI LOCALI - VARESE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1877.46" table:style-name="ce4">
            <text:p><text:s/>1.877,4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.N.U.S.C.A. SRL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440" table:style-name="ce4">
            <text:p><text:s/>44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.N.U.S.C.A. SRL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20" table:style-name="ce4">
            <text:p><text:s/>20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E.GASPARI s.r.l.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366" table:style-name="ce4">
            <text:p><text:s/>366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YO s.p.a..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103.7" table:style-name="ce4">
            <text:p><text:s/>103,7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VEL GROUP S.R.L.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40.26" table:style-name="ce4">
            <text:p><text:s/>40,2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NON ITALIA S.P.A.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190.73" table:style-name="ce4">
            <text:p><text:s/>190,7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MERA DI COMMERCIO METROPOLITANA DI MILANO MONZA BRIANZA LODI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4128" table:style-name="ce4">
            <text:p><text:s/>4.12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IBLON S.R.L.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871.08" table:style-name="ce4">
            <text:p><text:s/>871,08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CUOLA MATERNA DI MOTTA VISCONTI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1474.56" table:style-name="ce4">
            <text:p><text:s/>1.474,56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CUOLA MATERNA DI MOTTA VISCONTI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6223.53" table:style-name="ce4">
            <text:p><text:s/>6.223,53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CUOLA MATERNA DI MOTTA VISCONTI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5489.81" table:style-name="ce4">
            <text:p><text:s/>5.489,81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NDAZIONE PER LEGGERE BIBLIOTECHE SUD OVEST MILANO</text:p>
          </table:table-cell>
          <table:table-cell office:value-type="date" office:date-value="2026-06-25T00:00:00" table:style-name="ce3">
            <text:p>25/06/2026 00:00</text:p>
          </table:table-cell>
          <table:table-cell office:value-type="float" office:value="10238" table:style-name="ce4">
            <text:p><text:s/>10.238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Contributi in conto esercizio</text:p>
          </table:table-cell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BANCA MONTE DEI PASCHI DI SIENA SPA</text:p>
          </table:table-cell>
          <table:table-cell office:value-type="date" office:date-value="2026-08-11T00:00:00" table:style-name="ce3">
            <text:p>11/08/2026 00:00</text:p>
          </table:table-cell>
          <table:table-cell office:value-type="float" office:value="274" table:style-name="ce4">
            <text:p><text:s/>274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MONTE DEI PASCHI DI SIENA SPA</text:p>
          </table:table-cell>
          <table:table-cell office:value-type="date" office:date-value="2026-08-11T00:00:00" table:style-name="ce3">
            <text:p>11/08/2026 00:00</text:p>
          </table:table-cell>
          <table:table-cell office:value-type="float" office:value="26" table:style-name="ce4">
            <text:p><text:s/>26,00<text:s/></text:p>
          </table:table-cell>
          <table:table-cell office:value-type="string" table:style-name="ce2">
            <text:p>Altro soggetto pubblico e privato</text:p>
          </table:table-cell>
          <table:table-cell office:value-type="string" table:style-name="ce2">
            <text:p>Acquisto di beni e di servizi</text:p>
          </table:table-cell>
          <table:table-cell table:number-columns-repeated="16379"/>
        </table:table-row>
        <table:table-row table:number-rows-repeated="1048029" table:style-name="ro1">
          <table:table-cell table:number-columns-repeated="16384"/>
        </table:table-row>
      </table:table>
      <table:database-ranges>
        <table:database-range table:target-range-address="Table1.A1:Table1.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27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43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3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3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style:style style:name="Migliaia" style:family="table-cell" style:data-style-name="N43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subject>hyperSIC</dc:subject>
    <meta:initial-creator/>
    <dc:creator>Silvia Ferrari</dc:creator>
    <meta:creation-date>2026-08-11T11:23:24Z</meta:creation-date>
    <dc:date>2026-08-12T10:07:03Z</dc:date>
    <meta:user-defined meta:name="Generator">NPOI</meta:user-defined>
    <meta:user-defined meta:name="Generator Version">2.3.0</meta:user-defined>
  </office:meta>
</office:document-meta>
</file>